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Zijkanaal C 11, Spaarndam - het bouwen van een nieuw clubhui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nieuw clubhuis voor Hockey Club Spaarndam.</text:p>
            <text:p text:style-name="common-al">Aanvrager: Hockey Club Spaarndam</text:p>
            <text:p text:style-name="common-al">Zaaknummer: 12839376</text:p>
            <text:p text:style-name="common-al">DSO nummer: 2024052100154</text:p>
            <text:p text:style-name="common-al">Ontvangstdatum aanvraag: 21-05-2024</text:p>
            <text:p text:style-name="common-al">Namens: Gemeente Haarlemmermeer</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68127</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8127</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8127</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889451</meta:user-defined>
    <meta:user-defined meta:name="DCTERMS.abstract">Bekendmaking van Gemeente Haarlemmermeer</meta:user-defined>
    <dc:language>nl</dc:language>
    <meta:user-defined meta:name="OVERHEIDop.locatietype/OVERHEIDop.gebiedsmarkering">Punt</meta:user-defined>
    <meta:user-defined meta:name="DC.title">Aanvraag vergunning Omgevingswet ontvangen - Zijkanaal C 11, Spaarndam - het bouwen van een nieuw clubhuis</meta:user-defined>
    <meta:user-defined meta:name="DCTERMS.W3CDTF/DCTERMS.available">2024-06-19</meta:user-defined>
    <meta:user-defined meta:name="DCTERMS.W3CDTF/OVERHEIDop.jaargang">2024</meta:user-defined>
    <meta:user-defined meta:name="OVERHEIDop.publicationIssue">268127</meta:user-defined>
    <meta:user-defined meta:name="OVERHEIDop.GmbID/DC.identifier">gmb-2024-268127</meta:user-defined>
    <meta:user-defined meta:name="OVERHEIDop.versieInformatie"/>
  </office:meta>
</office:document-meta>
</file>