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kelder onder een gedeelte van de nieuw te bouwen woning aan Voshuttedijk 1b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Voshuttedijk 1b, het bouwen van een kelder onder een gedeelte van de nieuw te bouwen woning, ontvangen 10-6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67913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1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1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kelder onder een gedeelte van de nieuw te bouwen woning aan Voshuttedijk 1b te Lichtenvoorde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7913</meta:user-defined>
    <meta:user-defined meta:name="OVERHEIDop.GmbID/DC.identifier">gmb-2024-267913</meta:user-defined>
    <meta:user-defined meta:name="OVERHEIDop.versieInformatie"/>
  </office:meta>
</office:document-meta>
</file>