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Schoterplein 49, 8448 RP Heerenveen</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Heerenveen hebben ontheffing verleend in verband met het organiseren van de Skoatterwald Run op 14 september 2024 op de locatie Schoterplein 49, 8448 RP te Heerenveen (17-06-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7853</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7853</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7853</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5/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24.436879</meta:user-defined>
    <meta:user-defined meta:name="DCTERMS.abstract">Burgemeester en wethouders van Heerenveen hebben ontheffing verleend in verband met het organiseren van de Skoatterwald Run op 14 september 2024 op de locatie Schoterplein 49, 8448 RP te Heerenveen (17-06-2024).</meta:user-defined>
    <dc:language>nl</dc:language>
    <meta:user-defined meta:name="OVERHEIDop.locatietype/OVERHEIDop.gebiedsmarkering">Punt</meta:user-defined>
    <meta:user-defined meta:name="DC.title">Verlening ontheffing geluid, Schoterplein 49, 8448 RP Heerenveen</meta:user-defined>
    <meta:user-defined meta:name="DCTERMS.W3CDTF/DCTERMS.available">2024-06-19</meta:user-defined>
    <meta:user-defined meta:name="DCTERMS.W3CDTF/OVERHEIDop.jaargang">2024</meta:user-defined>
    <meta:user-defined meta:name="OVERHEIDop.publicationIssue">267853</meta:user-defined>
    <meta:user-defined meta:name="OVERHEIDop.GmbID/DC.identifier">gmb-2024-267853</meta:user-defined>
    <meta:user-defined meta:name="OVERHEIDop.versieInformatie"/>
  </office:meta>
</office:document-meta>
</file>