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het woonhuis met een woonkamer en berging, het verbouwen van de bestaande garage tot terrasoverkapping, het bouwen van een overkapping en het veranderen van de uitweg aan Eibergseweg 30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Groenlo)</text:p>
            <text:list text:style-name="id1-3-2-1-1-4">
              <text:list-item text:style-override="id1-3-2-1-1-4-1">
                <text:number>•</text:number>
                <text:p text:style-name="al">Eibergseweg 30, het uitbreiden van het woonhuis met een woonkamer en berging, het verbouwen van de bestaande garage tot terrasoverkapping, het bouwen van een overkapping en het veranderen van de uitweg, verzonden 12-6-2024 </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267772</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7772</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7772</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uitbreiden van het woonhuis met een woonkamer en berging, het verbouwen van de bestaande garage tot terrasoverkapping, het bouwen van een overkapping en het veranderen van de uitweg aan Eibergseweg 30 te Groenlo</meta:user-defined>
    <meta:user-defined meta:name="DCTERMS.W3CDTF/DCTERMS.available">2024-06-20</meta:user-defined>
    <meta:user-defined meta:name="DCTERMS.W3CDTF/OVERHEIDop.jaargang">2024</meta:user-defined>
    <meta:user-defined meta:name="OVERHEIDop.publicationIssue">267772</meta:user-defined>
    <meta:user-defined meta:name="OVERHEIDop.GmbID/DC.identifier">gmb-2024-267772</meta:user-defined>
    <meta:user-defined meta:name="OVERHEIDop.versieInformatie"/>
  </office:meta>
</office:document-meta>
</file>