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ergunningsvrij Omgevingsvergunning, het bouwen van een dakkapel op de woning, Grietstraat 24 BS, 3514VJ Utrecht, GU-Z2024-00092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etstraat 24 BS, 3514VJ Utrecht</text:p>
            <text:p text:style-name="common-al">GU-Z2024-0009200</text:p>
            <text:p text:style-name="common-al">Toelichting: het bouwen van een dakkapel op de woning</text:p>
            <text:p text:style-name="common-al">Datum besluit: 13 juni 2024</text:p>
            <text:p text:style-name="common-al">Besluit: Vergunningsvrij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7658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658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658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9200</meta:user-defined>
    <meta:user-defined meta:name="DCTERMS.abstract">Aanvraag omgevingsvergunning vergunningsvrij Omgevingsvergunning, het bouwen van een dakkapel op de woning, Grietstraat 24 BS, 3514VJ Utrecht, GU-Z2024-0009200</meta:user-defined>
    <dc:language>nl</dc:language>
    <meta:user-defined meta:name="OVERHEIDop.locatietype/OVERHEIDop.gebiedsmarkering">Vlak</meta:user-defined>
    <meta:user-defined meta:name="DC.title">Aanvraag omgevingsvergunning vergunningsvrij Omgevingsvergunning, het bouwen van een dakkapel op de woning, Grietstraat 24 BS, 3514VJ Utrecht, GU-Z2024-0009200</meta:user-defined>
    <meta:user-defined meta:name="OVERHEIDop.datumEindeReactietermijn">2024-07-29</meta:user-defined>
    <meta:user-defined meta:name="OVERHEIDop.terinzageleggingBG">https://jeleefomgeving.nl/inzien/002220647/fa165ec8-2ca7-11ef-a33c-00505601200c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7658</meta:user-defined>
    <meta:user-defined meta:name="OVERHEIDop.GmbID/DC.identifier">gmb-2024-267658</meta:user-defined>
    <meta:user-defined meta:name="OVERHEIDop.versieInformatie"/>
  </office:meta>
</office:document-meta>
</file>