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Beeldentuinlaan 83, 3452SJ Vleuten,  GU-Z2024-00099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eldentuinlaan 83, 3452SJ Vleuten</text:p>
            <text:p text:style-name="common-al">GU-Z2024-0009980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6955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955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955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9980</meta:user-defined>
    <meta:user-defined meta:name="DCTERMS.abstract">Verlenging beslistermijn omgevingsvergunning, het bouwen van een dakkapel aan de voorkant van de woning, Beeldentuinlaan 83, 3452SJ Vleuten,  GU-Z2024-0009980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aan de voorkant van de woning, Beeldentuinlaan 83, 3452SJ Vleuten,  GU-Z2024-0009980</meta:user-defined>
    <meta:user-defined meta:name="DCTERMS.W3CDTF/DCTERMS.available">2024-06-19</meta:user-defined>
    <meta:user-defined meta:name="DCTERMS.W3CDTF/OVERHEIDop.jaargang">2024</meta:user-defined>
    <meta:user-defined meta:name="OVERHEIDop.publicationIssue">266955</meta:user-defined>
    <meta:user-defined meta:name="OVERHEIDop.GmbID/DC.identifier">gmb-2024-266955</meta:user-defined>
    <meta:user-defined meta:name="OVERHEIDop.versieInformatie"/>
  </office:meta>
</office:document-meta>
</file>