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erker t.p.v. de voorgevel, een overkapping in het voorgevelgebied, een dakopbouw op de garage en maken van constructieve wijzigingen in de woning, Jhr.Mr.Dr. H.A. van Karnebeeklaan 44, 1181XH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9 januari 2024 een aanvraag voor een omgevingsvergunning ontvangen. De vergunning is aangevraagd voor het plaatsen van een erker t.p.v. de voorgevel, een overkapping in het voorgevelgebied, een dakopbouw op de garage en maken van constructieve wijzigingen in de woning op locatie Jhr.Mr.Dr. H.A. van Karnebeeklaan 44, 1181XH Amstelveen.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4-0000005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26686</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86</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86</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054</meta:user-defined>
    <meta:user-defined meta:name="DCTERMS.abstract">Betreft: aanvraag op locatie Jhr.Mr.Dr. H.A. van Karnebeeklaan 44, 1181XH Amstelveen</meta:user-defined>
    <dc:language>nl</dc:language>
    <meta:user-defined meta:name="OVERHEIDop.locatietype/OVERHEIDop.gebiedsmarkering">Vlak</meta:user-defined>
    <meta:user-defined meta:name="DC.title">Aanvraag omgevingsvergunning voor het plaatsen van een erker t.p.v. de voorgevel, een overkapping in het voorgevelgebied, een dakopbouw op de garage en maken van constructieve wijzigingen in de woning, Jhr.Mr.Dr. H.A. van Karnebeeklaan 44, 1181XH Amstelveen</meta:user-defined>
    <meta:user-defined meta:name="DCTERMS.W3CDTF/DCTERMS.available">2024-01-16</meta:user-defined>
    <meta:user-defined meta:name="DCTERMS.W3CDTF/OVERHEIDop.jaargang">2024</meta:user-defined>
    <meta:user-defined meta:name="OVERHEIDop.publicationIssue">26686</meta:user-defined>
    <meta:user-defined meta:name="OVERHEIDop.GmbID/DC.identifier">gmb-2024-26686</meta:user-defined>
    <meta:user-defined meta:name="OVERHEIDop.versieInformatie"/>
  </office:meta>
</office:document-meta>
</file>