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huurvergunning voor 5 panden, Haarlemmerweg 38, 40, 40A, Lage Rijndijk 36, 40, 40A, 40B, 40, Minnebroersgracht 26 </text:p>
      <text:section text:name="zakelijke-mededeling_id1-3-2" text:style-name="zakelijke-mededeling">
        <text:section text:name="zakelijke-mededeling-tekst_id1-3-2-1" text:style-name="zakelijke-mededeling-tekst">
          <text:section text:name="tekst_id1-3-2-1-1" text:style-name="tekst">
            <text:p text:style-name="common-al">Ingekomen verzoek om verhuurvergunning</text:p>
            <text:p text:style-name="common-al">
            <text:span text:style-name="nadrukvet">Kenmerk:</text:span> Z/24/3696497</text:p>
            <text:p text:style-name="common-al">
            <text:span text:style-name="nadrukvet">Ingekomen:</text:span> 14-06-2024</text:p>
            <text:p text:style-name="common-al">
            <text:span text:style-name="nadrukvet">Locatie:</text:span> Haarlemmerweg 38 2316AC Leiden, Haarlemmerweg 40 2316AC Leiden, Haarlemmerweg 40A 2316AC Leiden, Lage Rijndijk 36 2315JV Leiden, Lage Rijndijk 40 2315JV Leiden, Lage Rijndijk 40A 2315JV Leiden, Lage Rijndijk 40B 2315JV Leiden, Lage Rijndijk 40C 2315JV Leiden, Minnebroersgracht 26 2312RW Leiden</text:p>
            <text:p text:style-name="common-al">
            <text:span text:style-name="nadrukvet">Projectomschrijving:</text:span> verhuurvergunning voor 5 pand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4/3696497</text:p>
            <text:p text:style-name="last-al">-uw naam, adres en telefoon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266291</text:span><text:line-break/><text:date style:data-style-name="dag" text:fixed="true" text:date-value="2024-06-27"/><text:line-break/><text:date style:data-style-name="jaar" text:fixed="true" text:date-value="2024-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291</text:span><text:date style:data-style-name="nicedate" text:fixed="true" text:date-value="2024-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291</text:span><text:date style:data-style-name="nicedate" text:fixed="true" text:date-value="2024-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2/xml/MC-DRP-BeschikkingAanvraa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3696497</meta:user-defined>
    <meta:user-defined meta:name="DCTERMS.abstract">verhuurvergunning voor 5 pand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huurvergunning voor 5 panden, Haarlemmerweg 38, 40, 40A, Lage Rijndijk 36, 40, 40A, 40B, 40, Minnebroersgracht 26</meta:user-defined>
    <meta:user-defined meta:name="DCTERMS.W3CDTF/DCTERMS.available">2024-06-27</meta:user-defined>
    <meta:user-defined meta:name="OVERHEIDop.externeBijlage">LEIDEN_202406_GFO_ZAKEN_811022_Aanvraagformulie...|exb-2024-24007</meta:user-defined>
    <meta:user-defined meta:name="DCTERMS.W3CDTF/OVERHEIDop.jaargang">2024</meta:user-defined>
    <meta:user-defined meta:name="OVERHEIDop.publicationIssue">266291</meta:user-defined>
    <meta:user-defined meta:name="OVERHEIDop.GmbID/DC.identifier">gmb-2024-266291</meta:user-defined>
    <meta:user-defined meta:name="OVERHEIDop.versieInformatie"/>
  </office:meta>
</office:document-meta>
</file>