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poorstraat inritconstructie spoorwegovergang aan Verzoeklocatie 20240517004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51700411,</text:span> Spoorstraat inritconstructie spoorwegovergang (1046023 verzonden 17-06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602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65966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966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966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6023</meta:user-defined>
    <dc:language>nl</dc:language>
    <meta:user-defined meta:name="OVERHEIDop.locatietype/OVERHEIDop.gebiedsmarkering">Vlak</meta:user-defined>
    <meta:user-defined meta:name="DC.title">Toestemming voor Spoorstraat inritconstructie spoorwegovergang aan Verzoeklocatie 2024051700411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5966</meta:user-defined>
    <meta:user-defined meta:name="OVERHEIDop.GmbID/DC.identifier">gmb-2024-265966</meta:user-defined>
    <meta:user-defined meta:name="OVERHEIDop.versieInformatie"/>
  </office:meta>
</office:document-meta>
</file>