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ni 2024 is een melding ontvangen waarvoor geen vergunningsplicht geldt voor de locatie Israëlsstraat 2, 5102DS Dongen. De melding is geregistreerd onder zaaknummer Z2024-00000813. De melding betreft:</text:p>
            <text:p text:style-name="common-al">- verwijderen van asbesthoudende golfplaten van afdak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65863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863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863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813</meta:user-defined>
    <meta:user-defined meta:name="DCTERMS.abstract">Israëlsstraat 2, 5102DS Dongen</meta:user-defined>
    <dc:language>nl</dc:language>
    <meta:user-defined meta:name="OVERHEIDop.locatietype/OVERHEIDop.gebiedsmarkering">Vlak</meta:user-defined>
    <meta:user-defined meta:name="DC.title">Ontvangst melding, : 15 juni 2024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5863</meta:user-defined>
    <meta:user-defined meta:name="OVERHEIDop.GmbID/DC.identifier">gmb-2024-265863</meta:user-defined>
    <meta:user-defined meta:name="OVERHEIDop.versieInformatie"/>
  </office:meta>
</office:document-meta>
</file>