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doorbreken van 2 draagmuren op de benedenverdieping van een bestaande woning aan Illikhoven 3 te Rooster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een omgevingsvergunningen hebben verleend:</text:p>
            <text:p text:style-name="common-al">Verleende omgevingsvergunning / Illikhoven 3, 6116 AK te Roosteren / Echt-Susteren / verzonden 11 juni 2024 / het doorbreken van 2 draagmuren op de benedenverdieping van een bestaande woning.</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20 juni 2024</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265809</text:span><text:line-break/><text:date style:data-style-name="dag" text:fixed="true" text:date-value="2024-06-20"/><text:line-break/><text:date style:data-style-name="jaar" text:fixed="true" text:date-value="2024-06-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5809</text:span><text:date style:data-style-name="nicedate" text:fixed="true" text:date-value="2024-06-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5809</text:span><text:date style:data-style-name="nicedate" text:fixed="true" text:date-value="2024-06-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3/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slopen</meta:user-defined>
    <dc:language>nl</dc:language>
    <meta:user-defined meta:name="OVERHEIDop.locatietype/OVERHEIDop.gebiedsmarkering">Adres</meta:user-defined>
    <meta:user-defined meta:name="DC.title">Toestemming voor het doorbreken van 2 draagmuren op de benedenverdieping van een bestaande woning aan Illikhoven 3 te Roosteren</meta:user-defined>
    <meta:user-defined meta:name="DCTERMS.W3CDTF/DCTERMS.available">2024-06-20</meta:user-defined>
    <meta:user-defined meta:name="DCTERMS.W3CDTF/OVERHEIDop.jaargang">2024</meta:user-defined>
    <meta:user-defined meta:name="OVERHEIDop.publicationIssue">265809</meta:user-defined>
    <meta:user-defined meta:name="OVERHEIDop.GmbID/DC.identifier">gmb-2024-265809</meta:user-defined>
    <meta:user-defined meta:name="OVERHEIDop.versieInformatie"/>
  </office:meta>
</office:document-meta>
</file>