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Van den Berglaan 8 Voorthuizen, het verbouwen en uitbreiden van de woning en de bouw van een kelder onder de garage.</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4W00956.</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3 juni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265686</text:span><text:line-break/><text:date style:data-style-name="dag" text:fixed="true" text:date-value="2024-06-18"/><text:line-break/><text:date style:data-style-name="jaar" text:fixed="true" text:date-value="2024-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5686</text:span><text:date style:data-style-name="nicedate" text:fixed="true" text:date-value="2024-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5686</text:span><text:date style:data-style-name="nicedate" text:fixed="true" text:date-value="2024-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Van den Berglaan 8 Voorthuizen, het verbouwen en uitbreiden van de woning en de bouw van een kelder onder de garage.</meta:user-defined>
    <meta:user-defined meta:name="DCTERMS.W3CDTF/DCTERMS.available">2024-06-18</meta:user-defined>
    <meta:user-defined meta:name="DCTERMS.W3CDTF/OVERHEIDop.jaargang">2024</meta:user-defined>
    <meta:user-defined meta:name="OVERHEIDop.publicationIssue">265686</meta:user-defined>
    <meta:user-defined meta:name="OVERHEIDop.GmbID/DC.identifier">gmb-2024-265686</meta:user-defined>
    <meta:user-defined meta:name="OVERHEIDop.versieInformatie"/>
  </office:meta>
</office:document-meta>
</file>