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extra bouwlaag op een woning, Asserlaan 4, 3527VZ Utrecht,  GU-Z2024-00058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serlaan 4, 3527VZ Utrecht</text:p>
            <text:p text:style-name="common-al">GU-Z2024-0005899</text:p>
            <text:p text:style-name="common-al">Toelichting:  het bouwen van een extra bouwlaag op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5406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40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406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899</meta:user-defined>
    <meta:user-defined meta:name="DCTERMS.abstract">Verlenging beslistermijn omgevingsvergunning,  het bouwen van een extra bouwlaag op een woning, Asserlaan 4, 3527VZ Utrecht,  GU-Z2024-0005899</meta:user-defined>
    <dc:language>nl</dc:language>
    <meta:user-defined meta:name="OVERHEIDop.locatietype/OVERHEIDop.gebiedsmarkering">Vlak</meta:user-defined>
    <meta:user-defined meta:name="DC.title">Verlenging beslistermijn omgevingsvergunning,  het bouwen van een extra bouwlaag op een woning, Asserlaan 4, 3527VZ Utrecht,  GU-Z2024-0005899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5406</meta:user-defined>
    <meta:user-defined meta:name="OVERHEIDop.GmbID/DC.identifier">gmb-2024-265406</meta:user-defined>
    <meta:user-defined meta:name="OVERHEIDop.versieInformatie"/>
  </office:meta>
</office:document-meta>
</file>