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oor splitsingsvergunning Plantage Badlaan 12-2 in Amsterdam en Plantage Badlaan 12-3 in AMSTERDAM en Plantage Badlaan 12-H in Amsterdam en Plantage Badlaan 12-4 i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Aanvraag voor het splitsen van het gebouw in appartementsrechten op adres Plantage Badlaan 12-2 in Amsterdam en Plantage Badlaan 12-3 in AMSTERDAM en Plantage Badlaan 12-H in Amsterdam en Plantage Badlaan 12-4 in </text:p>
            <text:p text:style-name="common-al">Ontvangen op: 29-09-2022</text:p>
            <text:p text:style-name="common-al">Kenmerk gemeente: Z/22/2087223</text:p>
            <text:p text:style-name="common-al"/>
            <text:p text:style-name="common-al">
            <text:span text:style-name="nadrukvet">Aanvraag vergunning voor het splitsen van een gebouw met woningen aan Plantage Badlaan 12-2 in Amsterdam en Plantage Badlaan 12-3 in AMSTERDAM en Plantage Badlaan 12-H in Amsterdam en Plantage Badlaan 12-4 in </text:span>
          </text:p>
            <text:p text:style-name="common-al">De gemeente Amsterdam ontving een aanvraag voor een splitsingsvergunning. De vergunning is aangevraagd voor het splitsen van een gebouw met woningen aan Plantage Badlaan 12-2 in Amsterdam en Plantage Badlaan 12-3 in AMSTERDAM en Plantage Badlaan 12-H in Amsterdam en Plantage Badlaan 12-4 in .</text:p>
            <text:p text:style-name="common-al">
            <text:span text:style-name="nadrukvet">Waarom de gemeente Amsterdam dit bericht publiceert</text:span>
          </text:p>
            <text:p text:style-name="common-al">Een splitsingsvergunning geeft toestemming het gebouw op te delen in appartementsrechten. Dit betekent dat de woningen afzonderlijk verkocht kunnen worden. Met dit bericht laat de gemeente Amsterdam u weten dat er misschien iets verandert in uw omgeving. Dan kunt u op tijd reageren als u het hier niet mee eens bent.</text:p>
            <text:p text:style-name="common-al">
            <text:span text:style-name="nadrukvet">Wanneer de gemeente Amsterdam een besluit neemt over de aanvraag van de vergunning</text:span>
          </text:p>
            <text:p text:style-name="common-al">De gemeente Amsterdam ontving de aanvraag voor een vergunning op 29-09-2022. Als de aanvraag volledig is ingediend, dan neemt de gemeente Amsterdam binnen 8 weken een besluit. Dit mag de gemeente Amsterdam 1 keer met 6 weken uitstellen. Als de vergunning wordt verleend, publiceert de gemeente Amsterdam een nieuw bericht. Vanaf dat moment kunt u de documenten met informatie over de vergunning bekijken en hierop reageren. U kunt nu nog niet reageren.</text:p>
            <text:p text:style-name="common-al">
            <text:span text:style-name="nadrukvet">Als u vragen hebt over de aanvraag van de vergunning</text:span>
          </text:p>
            <text:p text:style-name="last-al">U kunt nu alvast de aanvraag van de vergunning bekijken en hierover vragen stellen. Hiervoor kunt u bellen met de gemeente Amsterdam. Dit kan via het telefoonnummer 14 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516</text:span><text:line-break/><text:date style:data-style-name="dag" text:fixed="true" text:date-value="2024-01-16"/><text:line-break/><text:date style:data-style-name="jaar" text:fixed="true" text:date-value="2024-01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6516</text:span><text:date style:data-style-name="nicedate" text:fixed="true" text:date-value="2024-01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6516</text:span><text:date style:data-style-name="nicedate" text:fixed="true" text:date-value="2024-01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5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2/2087223</meta:user-defined>
    <meta:user-defined meta:name="DCTERMS.abstract">Aanvraag voor het mogen splitsen van het gebouw in appartementsrechten op adres Plantage Badlaan 12-2 en Plantage Badlaan 12-3 en Plantage Badlaan 12-H en Plantage Badlaan 12-4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Aanvraag voor splitsingsvergunning Plantage Badlaan 12-2 in Amsterdam en Plantage Badlaan 12-3 in AMSTERDAM en Plantage Badlaan 12-H in Amsterdam en Plantage Badlaan 12-4 in</meta:user-defined>
    <meta:user-defined meta:name="DCTERMS.W3CDTF/DCTERMS.available">2024-01-16</meta:user-defined>
    <meta:user-defined meta:name="DCTERMS.W3CDTF/OVERHEIDop.jaargang">2024</meta:user-defined>
    <meta:user-defined meta:name="OVERHEIDop.publicationIssue">26516</meta:user-defined>
    <meta:user-defined meta:name="OVERHEIDop.GmbID/DC.identifier">gmb-2024-26516</meta:user-defined>
    <meta:user-defined meta:name="OVERHEIDop.versieInformatie"/>
  </office:meta>
</office:document-meta>
</file>