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bouwen van een woning, Hofwegenstraat ongenummerd (kavel 3)te Zoeterme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14 juni 2024 een besluit verzonden op de aanvraag met zaaknummer 2023-142331 voor het bouwen van een woning op locatie Hofwegenstraat ongenummerd (kavel 3)te Zoetermeer. De vergunning is verleend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264350</text:span><text:line-break/><text:date style:data-style-name="dag" text:fixed="true" text:date-value="2024-06-18"/><text:line-break/><text:date style:data-style-name="jaar" text:fixed="true" text:date-value="2024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4350</text:span><text:date style:data-style-name="nicedate" text:fixed="true" text:date-value="2024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4350</text:span><text:date style:data-style-name="nicedate" text:fixed="true" text:date-value="2024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-142331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DC.title">Kennisgeving besluit omgevingsvergunning voor het bouwen van een woning, Hofwegenstraat ongenummerd (kavel 3)te Zoetermeer.</meta:user-defined>
    <meta:user-defined meta:name="DCTERMS.W3CDTF/DCTERMS.available">2024-06-18</meta:user-defined>
    <meta:user-defined meta:name="DCTERMS.W3CDTF/OVERHEIDop.jaargang">2024</meta:user-defined>
    <meta:user-defined meta:name="OVERHEIDop.publicationIssue">264350</meta:user-defined>
    <meta:user-defined meta:name="OVERHEIDop.GmbID/DC.identifier">gmb-2024-264350</meta:user-defined>
    <meta:user-defined meta:name="OVERHEIDop.versieInformatie"/>
  </office:meta>
</office:document-meta>
</file>