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wijzigen van het gebruik van een pand (van kerkgebouw naar woning), Aengwirderweg 318, 8458 CL Tjallebe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wijzigen van het gebruik van een pand (van kerkgebouw naar woning) te Aengwirderweg 318, 8458 CL Tjalleberd (14-06-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4273</text:span><text:line-break/><text:date style:data-style-name="dag" text:fixed="true" text:date-value="2024-06-18"/><text:line-break/><text:date style:data-style-name="jaar" text:fixed="true" text:date-value="2024-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4273</text:span><text:date style:data-style-name="nicedate" text:fixed="true" text:date-value="2024-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4273</text:span><text:date style:data-style-name="nicedate" text:fixed="true" text:date-value="2024-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30441</meta:user-defined>
    <dc:language>nl</dc:language>
    <meta:user-defined meta:name="OVERHEIDop.locatietype/OVERHEIDop.gebiedsmarkering">Punt</meta:user-defined>
    <meta:user-defined meta:name="DC.title">VERLENING OMGEVINGSVERGUNNING, wijzigen van het gebruik van een pand (van kerkgebouw naar woning), Aengwirderweg 318, 8458 CL Tjalleberd</meta:user-defined>
    <meta:user-defined meta:name="DCTERMS.W3CDTF/DCTERMS.available">2024-06-18</meta:user-defined>
    <meta:user-defined meta:name="DCTERMS.W3CDTF/OVERHEIDop.jaargang">2024</meta:user-defined>
    <meta:user-defined meta:name="OVERHEIDop.publicationIssue">264273</meta:user-defined>
    <meta:user-defined meta:name="OVERHEIDop.GmbID/DC.identifier">gmb-2024-264273</meta:user-defined>
    <meta:user-defined meta:name="OVERHEIDop.versieInformatie"/>
  </office:meta>
</office:document-meta>
</file>