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genomen uitgifte</text:p>
      <text:section text:name="regeling_id1-3-2" text:style-name="regeling">
        <text:section text:name="aanhef_id1-3-2-1" text:style-name="aanhef">
          <text:section text:name="preambule_id1-3-2-1-1" text:style-name="preambule">
            <text:p text:style-name="al"/>
            <text:p text:style-name="al">
            <text:span text:style-name="nadrukvet">
              <text:span text:style-name="nadrukcur">Datum publicatie</text:span>
            </text:span>
          </text:p>
            <text:p text:style-name="al">19 juni 2024</text:p>
            <text:p text:style-name="al"/>
            <text:p text:style-name="al">
            <text:span text:style-name="nadrukvet">
              <text:span text:style-name="nadrukcur">Type overeenkomst</text:span>
            </text:span>
          </text:p>
            <text:p text:style-name="al">Koop</text:p>
            <text:p text:style-name="al"/>
            <text:p text:style-name="al">
            <text:span text:style-name="nadrukvet">
              <text:span text:style-name="nadrukcur">Objectinformatie</text:span>
            </text:span>
          </text:p>
            <text:p text:style-name="al">De gemeente Uitgeest is voornemens om (gedeelten van) drie percelen grond te verkopen, kadastraal bekend als gemeente Uitgeest sectie B, nummers: 4800, 8648 en 9624 ter grootte van circa 6000 m².</text:p>
            <text:p text:style-name="al"/>
            <text:p text:style-name="al">
            <text:span text:style-name="nadrukvet">
              <text:span text:style-name="nadrukcur">Bekendmaking voornemen tot verkoop grond Vrijburglocatie</text:span>
            </text:span>
          </text:p>
            <text:p text:style-name="al">Via een openbare verkoopprocedure die op 25 oktober 2023 is gepubliceerd door de gemeente Uitgeest heeft de gemeente de locatie in de verkoop gezet. In totaal hebben zich zeven partijen gemeld. Het resultaat van de openbare verkoopprocedure is dat na de beoordeling van de aanbiedingen en het vaststellen van de rangorde van deelnemende partijen of consortia een winnende inschrijving is gekozen. Na instemming van het College van Burgemeester en Wethouders is besloten tot voorlopige gunning aan één partij.</text:p>
            <text:p text:style-name="al"/>
            <text:p text:style-name="al">Gelet op voorgaande meent de gemeente dat de aanbieder van de winnende inschrijving waaraan besloten is tot voorlopige gunning de enige, serieuze gegadigde is om de betreffende gronden aan te kopen.</text:p>
            <text:p text:style-name="al"/>
            <text:p text:style-name="al">De gemeente zal na een wachttijd van minimaal 20 kalenderdagen na de datum van deze publicatie uitvoering geven aan haar voornemen tot verkoop. </text:p>
            <text:p text:style-name="al"/>
            <text:p text:style-name="al">
            <text:span text:style-name="nadrukvet">
              <text:span text:style-name="nadrukcur">Informatie</text:span>
            </text:span>
          </text:p>
            <text:p text:style-name="al">De verkoopleidraad en andere informatie vindt u op de website van de gemeente Uitgeest; </text:p>
            <text:p text:style-name="al">
            <text:a xlink:href="https://www.uitgeest.nl/plannen-en-projecten/verkoop-vrijburglocatie" xlink:type="simple">https://www.uitgeest.nl/plannen-en-projecten/verkoop-vrijburglocatie</text:a>
          </text:p>
            <text:p text:style-name="al"/>
            <text:p text:style-name="al">
            <text:span text:style-name="nadrukvet">
              <text:span text:style-name="nadrukcur">Vervaltermijn</text:span>
            </text:span>
          </text:p>
            <text:p text:style-name="al">Bent u het oneens met deze voorgenomen uitgifte aan de thans door de gemeente geselecteerde partij? Dan dient u binnen 20 kalenderdagen na publicatie van de desbetreffende voorgenomen uitgifte, een kort geding te starten bij de voorzieningenrechter van de rechtbank Noord-Holland.</text:p>
            <text:p text:style-name="al">Start u een kort geding, dan stelt u ons hiervan op de hoogte. Dit doet u binnen de 20 kalenderdagen na publicatie. U stuurt uw concept dagvaarding naar e-mailadres: sebastiaanhuijs@debuch.nl.</text:p>
            <text:p text:style-name="al"/>
            <text:p text:style-name="al">Met deze publicatie geeft de gemeente uitvoering aan het arrest van de Hoge Raad d.d. 26 november 2021 (ECLI:NL:HR:2021:1778).</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geest</text:p>
            </table:table-cell>
            <table:table-cell office:value-type="string" table:style-name="header.C">
              <text:p text:style-name="headerright"><text:span text:style-name="nr">Nr. 264083</text:span><text:line-break/><text:date style:data-style-name="dag" text:fixed="true" text:date-value="2024-06-19"/><text:line-break/><text:date style:data-style-name="jaar" text:fixed="true" text:date-value="2024-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4083</text:span><text:date style:data-style-name="nicedate" text:fixed="true" text:date-value="2024-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4083</text:span><text:date style:data-style-name="nicedate" text:fixed="true" text:date-value="2024-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21/xml/MC-DRP-OverigeInformatie-Web-CB.xml</meta:user-defined>
    <meta:user-defined meta:name="OVERHEID.Gemeente/DC.creator">Uitgeest</meta:user-defined>
    <meta:user-defined meta:name="OVERHEID.Informatietype/DC.type">officiële publicatie</meta:user-defined>
    <meta:user-defined meta:name="OVERHEIDop.Rubriek/DC.type">overige overheidsinformatie</meta:user-defined>
    <meta:user-defined meta:name="OVERHEID.Gemeente/OVERHEID.authority">Uitgeest</meta:user-defined>
    <meta:user-defined meta:name="OVERHEID.Gemeente/DCTERMS.publisher">Uitgeest</meta:user-defined>
    <meta:user-defined meta:name="OVERHEID.TaxonomieBeleidsagendaDecentraal/OVERHEID.category">Recht | Burgerlijk recht</meta:user-defined>
    <dc:language>nl</dc:language>
    <meta:user-defined meta:name="OVERHEIDop.locatietype/OVERHEIDop.gebiedsmarkering">Gemeente</meta:user-defined>
    <meta:user-defined meta:name="DC.title">Bekendmaking voorgenomen uitgifte</meta:user-defined>
    <meta:user-defined meta:name="DCTERMS.W3CDTF/DCTERMS.available">2024-06-19</meta:user-defined>
    <meta:user-defined meta:name="DCTERMS.W3CDTF/OVERHEIDop.jaargang">2024</meta:user-defined>
    <meta:user-defined meta:name="OVERHEIDop.publicationIssue">264083</meta:user-defined>
    <meta:user-defined meta:name="OVERHEIDop.GmbID/DC.identifier">gmb-2024-264083</meta:user-defined>
    <meta:user-defined meta:name="OVERHEIDop.versieInformatie"/>
  </office:meta>
</office:document-meta>
</file>