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Vondelstraat 82-2 1054GN Amsterdam, Vondelstraat 82-H 1054G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Vondelstraat 82-2 1054GN Amsterdam, Vondelstraat 82-H 1054GN Amsterdam</text:p>
            <text:p text:style-name="common-al">Omschrijving: realiseren van diverse verbouwingswerkzaamheden in en aan het gebouw.</text:p>
            <text:p text:style-name="common-al">Verzonden naar aanvrager op: 11-01-2024</text:p>
            <text:p text:style-name="common-al">Zaaknummer: Z2023-W004324</text:p>
            <text:p text:style-name="common-al">OLO nummer: 8144457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309</text:span><text:line-break/><text:date style:data-style-name="dag" text:fixed="true" text:date-value="2024-01-15"/><text:line-break/><text:date style:data-style-name="jaar" text:fixed="true" text:date-value="2024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309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309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W004324</meta:user-defined>
    <meta:user-defined meta:name="DCTERMS.abstract">realiseren van diverse verbouwingswerkzaamheden in en aan het ge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 Vondelstraat 82-2 1054GN Amsterdam, Vondelstraat 82-H 1054GN Amsterdam</meta:user-defined>
    <meta:user-defined meta:name="DCTERMS.W3CDTF/DCTERMS.available">2024-01-15</meta:user-defined>
    <meta:user-defined meta:name="DCTERMS.W3CDTF/OVERHEIDop.jaargang">2024</meta:user-defined>
    <meta:user-defined meta:name="OVERHEIDop.publicationIssue">26309</meta:user-defined>
    <meta:user-defined meta:name="OVERHEIDop.GmbID/DC.identifier">gmb-2024-26309</meta:user-defined>
    <meta:user-defined meta:name="OVERHEIDop.versieInformatie"/>
  </office:meta>
</office:document-meta>
</file>