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office:automatic-styles>
  <office:body>
    <office:text>
      <text:p text:style-name="new_page_staatscourant"/>
      <text:p text:style-name="single-kop-titel">Bekendmaking voorgenomen grondverkoop aan GCCF in het kader van de herontwikkeling van de Motorhuislocatie in Leiden</text:p>
      <text:section text:name="zakelijke-mededeling_id1-3-2" text:style-name="zakelijke-mededeling">
        <text:section text:name="zakelijke-mededeling-tekst_id1-3-2-1" text:style-name="zakelijke-mededeling-tekst">
          <text:section text:name="tekst_id1-3-2-1-1" text:style-name="tekst">
            <text:p text:style-name="common-al">De gemeente Leiden geeft hierbij kennis van het voornemen om, volgens de Gebiedsvisie Vondelkwartier (RV 20.0112, d.d. 15 december 2020), de gemeentelijke gronden gelegen aan het Vossiusplein te Leiden, kadastraal bekend gemeente Leiden, sectie R nummer 1893 (gedeeltelijk), groot circa 4 m² en circa 1.185 m², één-op-één te verkopen aan Groep Caenen Capital Fund V B.V.(hierna: GCCF), alsmede het perceel grond nabij de Vondellaan 51, kadastraal bekend gemeente Leiden, sectie R nummer 1893 (ged.), groot circa 600 m² (hierna te noemen: “de Paviljoen-locatie”), te reserveren met het oog op een eventuele verkoop aan GCCF voor een ontwikkeling ten behoeve van de stichting Administratiekantoor De Vijf Beuken (STAK).</text:p>
            <text:p text:style-name="common-al">Motivering grondverkoop &amp; grondreservering</text:p>
            <text:p text:style-name="common-al">De gemeente is van mening dat GCCF als enige serieuze gegadigde in aanmerking komt voor de verkoop van de gemeentelijke grond nabij de Motorhuislocatie en voor de Paviljoenlocatie. De gemeente acht de voorgenomen één-op-één grondverkoop aan GCCF, zonder selectieprocedure, toelaatbaar om de volgende redenen: </text:p>
            <text:list text:style-name="id1-3-2-1-1-4">
              <text:list-item text:style-override="id1-3-2-1-1-4-1">
                <text:number>-</text:number>
                <text:p text:style-name="al">de gemeente is al op 16 juni 2020 een intentieovereenkomst aangegaan inzake de herontwikkeling van de Motorhuislocatie (het perceel kadastraal bekend gemeente Leiden, sectie R nummer 1408, groot 11.215 m<text:span text:style-name="sup">2</text:span>); </text:p>
              </text:list-item>
              <text:list-item text:style-override="id1-3-2-1-1-4-2">
                <text:number>-</text:number>
                <text:p text:style-name="al">STAK als eigenaar van de Motorhuislocatie is een overeenkomst aangegaan met GCCF op grond waarvan GCCF de herontwikkeling voor rekening en risico van GCCF op zich heeft genomen;</text:p>
              </text:list-item>
              <text:list-item text:style-override="id1-3-2-1-1-4-3">
                <text:number>-</text:number>
                <text:p text:style-name="al"> GCCF wenst een bouwplan (genaamd Vondel en de Zwaan) te realiseren op de Motorhuislocatie dat past bij de door de gemeente gewenste ontwikkeling, zoals bedoeld in de Gebiedsvisie Vondelkwartier en overige beleidskaders van de gemeente; </text:p>
              </text:list-item>
              <text:list-item text:style-override="id1-3-2-1-1-4-4">
                <text:number>-</text:number>
                <text:p text:style-name="al"> door de overdracht van de gemeentelijke gronden aan het Vossiusplein, thans in gebruik als gedeelte van een parkeerterrein, aan GCCF kan een bouwplan gerealiseerd worden met een hogere stedenbouwkundige kwaliteit;</text:p>
              </text:list-item>
              <text:list-item text:style-override="id1-3-2-1-1-4-5">
                <text:number>-</text:number>
                <text:p text:style-name="al"> op de te verkopen gronden aan het Vossiusplein is het niet mogelijk een zelfstandig bouwplan te realiseren;</text:p>
              </text:list-item>
              <text:list-item text:style-override="id1-3-2-1-1-4-6">
                <text:number>-</text:number>
                <text:p text:style-name="al"> voor STAK, als eigenaar van de Motorhuislocatie, is het van groot belang dat Motorhuis Leiden op deze centrale locatie voldoende zichtbaarheid en bereikbaarheid kan behouden voor haar klanten. Met het oog op dat belang stelt STAK voor de herontwikkeling van de Motorhuislocatie als voorwaarde dat een deel van de kantoor- en bedrijfsactiviteiten van Motorhuis Leiden die thans op de Motorhuislocatie plaatsvinden, kunnen worden verplaatst naar een locatie in de nabijheid van de Motorhuislocatie; hiervoor is een haalbaarheidsonderzoek gestart voor de Paviljoenlocatie. Gedurende het haalbaarheidsonderzoek wordt (een gedeelte van) de Paviljoenlocatie gereserveerd met het voornemen tot verkoop van die gronden (waarbij maximaal circa 600 m² kan worden uitgegeven) indien blijkt dat STAK tot een haalbaar bouwplan voor de Paviljoenlocatie kan komen; </text:p>
              </text:list-item>
              <text:list-item text:style-override="id1-3-2-1-1-4-7">
                <text:number>-</text:number>
                <text:p text:style-name="al">GCCF is een professionele vastgoed- en gebiedsontwikkelaar die beschikt over uitgebreide ervaring en kennis om de voorgenomen plannen voor eigen rekening en risico succesvol ten uitvoer te kunnen brengen; </text:p>
              </text:list-item>
            </text:list>
            <text:p text:style-name="common-al">Reageren </text:p>
            <text:p text:style-name="common-al">Tegen de voorgenomen verkoop kunnen geen zienswijzen, bezwaren of beroep in de zin van de Algemene wet bestuursrecht worden ingediend c.q. ingesteld. Mocht u zich niet kunnen verenigen met de voorgenomen grondverkoop en merkt u zichzelf aan als een gekwalificeerde gegadigde partij die beschikt over de bovengenoemde potenties om de locatie zelfstandig in ontwikkeling, realisatie en exploitatie te nemen, dan dient u binnen een termijn van 20 dagen na publicatie van deze bekendmaking een kort geding tegen de voorgenomen verkoop aanhangig te maken bij de voorzieningenrechter van de rechtbank Den Haag. </text:p>
            <text:p text:style-name="common-al">Meer informatie </text:p>
            <text:p text:style-name="last-al">Voor vragen en informatie kunt u contact opnemen met de projectmanager gebiedsontwikkeling, Vincent van Velzen, (V.van.Velzen@leid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26308</text:span><text:line-break/><text:date style:data-style-name="dag" text:fixed="true" text:date-value="2024-01-15"/><text:line-break/><text:date style:data-style-name="jaar" text:fixed="true" text:date-value="2024-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308</text:span><text:date style:data-style-name="nicedate" text:fixed="true" text:date-value="2024-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308</text:span><text:date style:data-style-name="nicedate" text:fixed="true" text:date-value="2024-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4/xml/MC-DRP-Voorlicht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Bekendmaking voorgenomen grondverkoop aan GCCF in het kader van de herontwikkeling van de Motorhuislocatie in Leiden</meta:user-defined>
    <meta:user-defined meta:name="DCTERMS.W3CDTF/DCTERMS.available">2024-01-15</meta:user-defined>
    <meta:user-defined meta:name="DCTERMS.W3CDTF/OVERHEIDop.jaargang">2024</meta:user-defined>
    <meta:user-defined meta:name="OVERHEIDop.publicationIssue">26308</meta:user-defined>
    <meta:user-defined meta:name="OVERHEIDop.GmbID/DC.identifier">gmb-2024-26308</meta:user-defined>
    <meta:user-defined meta:name="OVERHEIDop.versieInformatie"/>
  </office:meta>
</office:document-meta>
</file>