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temmingsplan ‘Dokkum – Tusken de Fearten’</text:p>
      <text:section text:name="zakelijke-mededeling_id1-3-2" text:style-name="zakelijke-mededeling">
        <text:section text:name="zakelijke-mededeling-tekst_id1-3-2-1" text:style-name="zakelijke-mededeling-tekst">
          <text:section text:name="tekst_id1-3-2-1-1" text:style-name="tekst">
            <text:p text:style-name="common-al">Op 5 juni heeft de gemeenteraad het bestemmingsplan ‘Dokkum – Tusken de Fearten’ vastgesteld. (NL.IMRO.1970.BpDkTuskenfearten-VA01). Het plan ligt vanaf 27 juni 2024 tot en met 8 augustus 2024 voor beroep ter inzage. </text:p>
            <text:p text:style-name="common-al">
            <text:span text:style-name="nadrukvet">Wat regelt het bestemmingsplan?</text:span>
          </text:p>
            <text:p text:style-name="common-al">Het gebied gelegen tussen de Woudhorne, gemeentelijk reinigingsterrein, Woudvaart en de Birdaarderstraatweg, aan de westzijde van Dokkum, is sinds enkele decennia een beoogd gebied voor woningbouw. In de Structuurvisie Bundelingsgebied Regiostad Dokkum van 2009 wordt dit gebied benoemd als mogelijke woningbouwlocatie waarbij water en groen belangrijke ontwerpelementen zijn. Vanwege de grote behoefte aan woningen is een plan gemaakt voor de ontwikkeling van woningbouw.</text:p>
            <text:p text:style-name="common-al">
            <text:span text:style-name="nadrukvet">Wijzigingen ten opzichte van het ontwerpbestemmingsplan</text:span>
          </text:p>
            <text:p text:style-name="common-al">Vanaf donderdag 21 december 2023 heeft het ontwerpbestemmingsplan voor 6 weken ter inzage gelegen voor zienswijzen. Er zijn 7 zienswijzen ingediend. Het ontwerp is op een aantal punten aangepast. De aanpassingen en de beantwoording van de ingekomen reacties zijn weergegeven in de nota van zienswijzen. Deze is opgenomen als bijlage bij de toelichting van het bestemmingsplan. </text:p>
            <text:p text:style-name="common-al">
            <text:span text:style-name="nadrukvet">Er is een amendement door de raad aangenomen</text:span>
          </text:p>
            <text:p text:style-name="common-al">De gemeenteraad heeft middels een amendement besloten op dit moment niet akkoord te gaan met de tracé van het fiets- en wandelpad zoals weergegeven in het stedenbouwkundig ontwerp en heeft het college gevraagd met een apart raadsvoorstel te komen over deze tracering. In dit raadsvoorstel zal het, door bewoners aangedragen, alternatieve tracé (west variant) van het fiets-wandelpad mee worden genomen en zullen de voor- en nadelen van beide tracés nader worden afgewogen. </text:p>
            <text:p text:style-name="common-al">
            <text:span text:style-name="nadrukvet">Wilt u het bestemmingsplan inzien?</text:span>
          </text:p>
            <text:p text:style-name="common-al">Het bestemmingsplan met bijbehorende stukken ligt met ingang van donderdag 27 juni 2024 gedurende 6 weken ter inzage. De stukken kunt u vinden op <text:a xlink:href="http://www.noardeast-fryslan.nl/plannen-noardeast-fryslan-ter-inzage" xlink:type="simple">www.noardeast-fryslan.nl/plannen-noardeast-fryslan-ter-inzage</text:a> en op <text:a xlink:href="https://www.ruimtelijkeplannen.nl/?planidn=NL.IMRO.1970.BpDkTuskenfearten-VA01" xlink:type="simple">https://www.ruimtelijkeplannen.nl/?planidn=NL.IMRO.1970.BpDkTuskenfearten-VA01</text:a>.   </text:p>
            <text:p text:style-name="common-al">
            <text:span text:style-name="nadrukvet">Wilt u reageren?</text:span>
          </text:p>
            <text:p text:style-name="common-al">Van 27 juni 2024 tot en met 8 augustus 2024 kunt u een beroepschrift indienen bij de Afdeling bestuursrechtspraak van de Raad van State (postbus 20019, 2500EA Den Haag).</text:p>
            <text:p text:style-name="common-al">Niet iedereen mag beroep instellen. U mag alleen beroep instellen:</text:p>
            <text:p text:style-name="common-al">1. als u direct te maken krijgt met de gevolgen van dit besluit (een belanghebbende bent), of</text:p>
            <text:p text:style-name="common-al">2. als u geen belanghebbende bent maar wel op tijd een reactie heeft gegeven (zienswijze) op het ontwerpbestemmingsplan.</text:p>
            <text:p text:style-name="common-al">Gelijktijdig met het indienen van een beroepschrift kunt u een voorlopige voorziening aanvragen.</text:p>
            <text:p text:style-name="common-al">Voor meer informatie over de beroepsprocedure en voorlopige voorziening, kunt u kijken op: <text:a xlink:href="https://www.raadvanstate.nl/bestuursrechtspraak/" xlink:type="simple">https://www.raadvanstate.nl/bestuursrechtspraak/</text:a>. </text:p>
            <text:p text:style-name="common-al">
            <text:span text:style-name="nadrukvet">Heeft u vragen?</text:span>
          </text:p>
            <text:p text:style-name="common-al">Bij vragen kunt u ook contact opnemen met het Cluster Omjouwing en Ekonomy, telefoon: (0519) 29 88 88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62217</text:span><text:line-break/><text:date style:data-style-name="dag" text:fixed="true" text:date-value="2024-06-26"/><text:line-break/><text:date style:data-style-name="jaar" text:fixed="true" text:date-value="2024-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2217</text:span><text:date style:data-style-name="nicedate" text:fixed="true" text:date-value="2024-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2217</text:span><text:date style:data-style-name="nicedate" text:fixed="true" text:date-value="2024-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21/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DkTuskenfearten-VA01</meta:user-defined>
    <meta:user-defined meta:name="OVERHEIDop.Plansoort/OVERHEIDop.plansoort">bestemmings- of omgevingsplan</meta:user-defined>
    <dc:language>nl</dc:language>
    <meta:user-defined meta:name="OVERHEIDop.locatietype/OVERHEIDop.gebiedsmarkering">Punt</meta:user-defined>
    <meta:user-defined meta:name="DC.title">Bestemmingsplan ‘Dokkum – Tusken de Fearten’</meta:user-defined>
    <meta:user-defined meta:name="DCTERMS.W3CDTF/DCTERMS.available">2024-06-26</meta:user-defined>
    <meta:user-defined meta:name="DCTERMS.W3CDTF/OVERHEIDop.jaargang">2024</meta:user-defined>
    <meta:user-defined meta:name="OVERHEIDop.publicationIssue">262217</meta:user-defined>
    <meta:user-defined meta:name="OVERHEIDop.GmbID/DC.identifier">gmb-2024-262217</meta:user-defined>
    <meta:user-defined meta:name="OVERHEIDop.versieInformatie"/>
  </office:meta>
</office:document-meta>
</file>