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achthuisstraat 113-115, 6041CB Roermond - Ontwerp-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is van plan een omgevingsvergunning te verlenen voor:</text:p>
            <text:p text:style-name="common-al"/>
            <text:p text:style-name="common-al">
            <text:span text:style-name="nadrukvet">Omschrijving (incl. locatie):</text:span>
          </text:p>
            <text:p text:style-name="common-al">herontwikkeling GEB locatie, realiseren appartementengebouw</text:p>
            <text:p text:style-name="common-al">Slachthuisstraat 113-115, 6041CB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en</text:p>
              </text:list-item>
              <text:list-item text:style-override="id1-3-2-1-1-8-2">
                <text:number>•</text:number>
                <text:p text:style-name="al">Handelen in strijd met regels ruimtelijke ordening</text:p>
              </text:list-item>
            </text:list>
            <text:p text:style-name="common-al"/>
            <text:p text:style-name="common-al">
            <text:span text:style-name="nadrukvet">Wet geluidhinder</text:span>
          </text:p>
            <text:p text:style-name="common-al">Ook is het college voornemens een hogere grenswaarde als bedoeld in artikel 110a van de Wet geluidhinder vast te stellen ten behoeve van het realiseren van het appartementengebouw.</text:p>
            <text:p text:style-name="common-al"/>
            <text:p text:style-name="common-al">
            <text:span text:style-name="nadrukvet">Registratienummer:</text:span>
          </text:p>
            <text:p text:style-name="common-al">Z2023-00001113</text:p>
            <text:p text:style-name="common-al"/>
            <text:p text:style-name="common-al">Van 19 juni 2024 tot en met 30 juli 2024 kan iedereen de aanvraag, de ontwerp-omgevingsvergunning, het ontwerpbesluit vaststelling hogere grenswaarde en de stukken die erbij horen online bekijken via deze <text:a xlink:href="https://jeleefomgeving.nl/inzien/816963186/aa0297be-28ad-11ef-a337-0050560122a3" xlink:type="simple">Link</text:a> of inkijken in het Stadskantoor, gelegen aan het Kazerneplein 7, 6041TG te Roermond.</text:p>
            <text:p text:style-name="common-al">Iedereen kan binnen deze periode reageren op de ontwerp-omgevingsvergunning en het ontwerpbesluit vaststelling hogere grenswaarde.</text:p>
            <text:p text:style-name="common-al">Uw reactie stuurt u naar het college van burgemeester en wethouders van Roermond, Postbus 900, 6040 AX Roermond. Wilt u liever in een gesprek reageren? Maak dan een afspraak met Klant Contact Centrum, via telefoonnummer 14 0475. Wij vragen u om bovenstaand registratienummer bij de hand te houden.</text:p>
            <text:p text:style-name="last-al">Houdt u er rekening mee dat meestal alleen een belanghebbende, die op tijd reageerde op de ontwerp-omgevingsvergunning en het ontwerpbesluit vaststelling hogere grenswaarde, tegen de uiteindelijke besluiten beroep kan instellen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261626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626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626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1113</meta:user-defined>
    <meta:user-defined meta:name="DCTERMS.abstract">Omschrijving (incl. locatie):  Slachthuisstraat 113-115, 6041CB Roermond: herontwikkeling GEB locatie, realiseren appartementengebouw</meta:user-defined>
    <dc:language>nl</dc:language>
    <meta:user-defined meta:name="OVERHEIDop.locatietype/OVERHEIDop.gebiedsmarkering">Punt</meta:user-defined>
    <meta:user-defined meta:name="DC.title">Slachthuisstraat 113-115, 6041CB Roermond - Ontwerp-omgevingsvergunning</meta:user-defined>
    <meta:user-defined meta:name="OVERHEIDop.datumEindeReactietermijn">2024-07-30</meta:user-defined>
    <meta:user-defined meta:name="OVERHEIDop.terinzageleggingBG">https://jeleefomgeving.nl/inzien/816963186/aa0297be-28ad-11ef-a337-0050560122a3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1626</meta:user-defined>
    <meta:user-defined meta:name="OVERHEIDop.GmbID/DC.identifier">gmb-2024-261626</meta:user-defined>
    <meta:user-defined meta:name="OVERHEIDop.versieInformatie"/>
  </office:meta>
</office:document-meta>
</file>