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Hegebeintumerdyk 1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Ferwert, nabij Hegebeintumerdyk 1, het organiseren van Straatkaatsen Ferwert op 13 juli 2024 (aanvraag is ontvangen op 10 jun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1591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59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59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501</meta:user-defined>
    <dc:language>nl</dc:language>
    <meta:user-defined meta:name="OVERHEIDop.locatietype/OVERHEIDop.gebiedsmarkering">Adres</meta:user-defined>
    <meta:user-defined meta:name="DC.title">Aanvraag evenementenvergunning nabij Hegebeintumerdyk 1 te Ferwert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1591</meta:user-defined>
    <meta:user-defined meta:name="OVERHEIDop.GmbID/DC.identifier">gmb-2024-261591</meta:user-defined>
    <meta:user-defined meta:name="OVERHEIDop.versieInformatie"/>
  </office:meta>
</office:document-meta>
</file>