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– INGEKOMEN AANVRAAG OMGEVINGSVERGUNNING BOUWEN –BROEKWAL 30 HELVOI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Burgemeester en wethouders van Vught maken bekend, dat zij in de afgelopen periode onderstaande aanvraag voor een omgevingsvergunning hebben ontvangen: </text:p>
            <text:p text:style-name="common-al"/>
            <text:p text:style-name="last-al">-Broekwal 30 Helvoirt, plaatsen nieuwe dakkapel en wijzigen kozijnen, Z24-279081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260579</text:span><text:line-break/><text:date style:data-style-name="dag" text:fixed="true" text:date-value="2024-06-19"/><text:line-break/><text:date style:data-style-name="jaar" text:fixed="true" text:date-value="2024-06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60579</text:span><text:date style:data-style-name="nicedate" text:fixed="true" text:date-value="2024-06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60579</text:span><text:date style:data-style-name="nicedate" text:fixed="true" text:date-value="2024-06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24/xml/MC-DRP-OmgevingsvergunningAanvraa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– INGEKOMEN AANVRAAG OMGEVINGSVERGUNNING BOUWEN –BROEKWAL 30 HELVOIRT</meta:user-defined>
    <meta:user-defined meta:name="DCTERMS.W3CDTF/DCTERMS.available">2024-06-19</meta:user-defined>
    <meta:user-defined meta:name="DCTERMS.W3CDTF/OVERHEIDop.jaargang">2024</meta:user-defined>
    <meta:user-defined meta:name="OVERHEIDop.publicationIssue">260579</meta:user-defined>
    <meta:user-defined meta:name="OVERHEIDop.GmbID/DC.identifier">gmb-2024-260579</meta:user-defined>
    <meta:user-defined meta:name="OVERHEIDop.versieInformatie"/>
  </office:meta>
</office:document-meta>
</file>