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bouwen van 81 flexwoningen en een paviljoen gebouw, Flexwoningen Ruimtebaan/Conferencepad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4-051618</text:p>
            <text:p text:style-name="common-al">Het product: Omgevingsvergunning</text:p>
            <text:p text:style-name="common-al">De omschrijving van de zaak: Het bouwen van 81 flexwoningen en een paviljoen gebouw</text:p>
            <text:p text:style-name="common-al">De ontvangstdatum van de zaak: 29-03-2024</text:p>
            <text:p text:style-name="common-al">De globale locatie: Flexwoningen Ruimtebaan/Conferencepad te Zoetermeer</text:p>
            <text:p text:style-name="common-al">
            <text:span text:style-name="nadrukvet">Besluitgegevens</text:span>
          </text:p>
            <text:p text:style-name="common-al">De besluitdatum: 12-06-2024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260416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416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416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051618</meta:user-defined>
    <meta:user-defined meta:name="DCTERMS.abstract">het bouwen van 81 flexwoningen en een paviljoen 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bouwen van 81 flexwoningen en een paviljoen gebouw, Flexwoningen Ruimtebaan/Conferencepad te Zoetermeer.</meta:user-defined>
    <meta:user-defined meta:name="DCTERMS.W3CDTF/DCTERMS.available">2024-06-14</meta:user-defined>
    <meta:user-defined meta:name="DCTERMS.W3CDTF/OVERHEIDop.jaargang">2024</meta:user-defined>
    <meta:user-defined meta:name="OVERHEIDop.publicationIssue">260416</meta:user-defined>
    <meta:user-defined meta:name="OVERHEIDop.GmbID/DC.identifier">gmb-2024-260416</meta:user-defined>
    <meta:user-defined meta:name="OVERHEIDop.versieInformatie"/>
  </office:meta>
</office:document-meta>
</file>