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Maatschap Hos Stierop 2 de Woude, het bouwen van een kalverstal/ berging, datum ontvangst 3 juni 2024 (Z2024-000032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60378</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378</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378</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3206</meta:user-defined>
    <meta:user-defined meta:name="DCTERMS.abstract">Maatschap Hos Stierop 2 de Woude, het bouwen van een kalverstal/ berging, datum ontvangst 3 juni 2024 (Z2024-00003206)</meta:user-defined>
    <dc:language>nl</dc:language>
    <meta:user-defined meta:name="OVERHEIDop.locatietype/OVERHEIDop.gebiedsmarkering">Vlak</meta:user-defined>
    <meta:user-defined meta:name="DC.title">Gemeente Castricum, ontvangen aanvraag omgevingsvergunning, Maatschap Hos Stierop 2 de Woude, het bouwen van een kalverstal/ berging, datum ontvangst 3 juni 2024 (Z2024-00003206)</meta:user-defined>
    <meta:user-defined meta:name="DCTERMS.W3CDTF/DCTERMS.available">2024-06-14</meta:user-defined>
    <meta:user-defined meta:name="DCTERMS.W3CDTF/OVERHEIDop.jaargang">2024</meta:user-defined>
    <meta:user-defined meta:name="OVERHEIDop.publicationIssue">260378</meta:user-defined>
    <meta:user-defined meta:name="OVERHEIDop.GmbID/DC.identifier">gmb-2024-260378</meta:user-defined>
    <meta:user-defined meta:name="OVERHEIDop.versieInformatie"/>
  </office:meta>
</office:document-meta>
</file>