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rug Weizigtpark op de locatie Weizigtpark te Dordrecht zaaknummer Z-24-44561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brug Weizigtpark op de locatie Weizigtpark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8 juli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60359</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359</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359</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brug Weizigtpark op de locatie Weizigtpark te Dordrecht zaaknummer Z-24-445613</meta:user-defined>
    <meta:user-defined meta:name="DCTERMS.W3CDTF/DCTERMS.available">2024-06-14</meta:user-defined>
    <meta:user-defined meta:name="DCTERMS.W3CDTF/OVERHEIDop.jaargang">2024</meta:user-defined>
    <meta:user-defined meta:name="OVERHEIDop.publicationIssue">260359</meta:user-defined>
    <meta:user-defined meta:name="OVERHEIDop.GmbID/DC.identifier">gmb-2024-260359</meta:user-defined>
    <meta:user-defined meta:name="OVERHEIDop.versieInformatie"/>
  </office:meta>
</office:document-meta>
</file>