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mobiel breken van bouw- en sloopafval, Korte Kruisweg 157 te Maas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gemeente Westland kennis van de ontvangst op 27 mei 2024 van een melding zoals bedoeld in artikel 7.33 van het Besluit bouwwerken leefomgeving (Bbl). De melding betreft het in werking hebben van een mobiele puinbreker in de periode van 23 juni 2024 tot en met 20 september 2024, gedurende vijf werkdagen. De locatie betreft <text:span text:style-name="nadrukvet">Korte Kruisweg 157, 2676 BS te Maasdijk.</text:span></text:p>
            <text:p text:style-name="common-al">De melding is geregistreerd met het zaaknummer <text:span text:style-name="nadrukvet">01106477</text:span>.</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260224</text:span><text:line-break/><text:date style:data-style-name="dag" text:fixed="true" text:date-value="2024-06-14"/><text:line-break/><text:date style:data-style-name="jaar" text:fixed="true" text:date-value="2024-06-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224</text:span><text:date style:data-style-name="nicedate" text:fixed="true" text:date-value="2024-06-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0224</text:span><text:date style:data-style-name="nicedate" text:fixed="true" text:date-value="2024-06-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2/xml/MC-DRP-BeschikkingAfhandeling-Web-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Rubriek/DC.type">andere beschikking</meta:user-defined>
    <meta:user-defined meta:name="DCTERMS.abstract">Een melding voor het in werking hebben van een mobiele puinbreker in de periode van 23 juni 2024 tot en met 20 september 2024, gedurende vijf werkdagen.</meta:user-defined>
    <dc:language>nl</dc:language>
    <meta:user-defined meta:name="OVERHEIDop.locatietype/OVERHEIDop.gebiedsmarkering">Adres</meta:user-defined>
    <meta:user-defined meta:name="DC.title">Kennisgeving melding mobiel breken van bouw- en sloopafval, Korte Kruisweg 157 te Maasdijk</meta:user-defined>
    <meta:user-defined meta:name="DCTERMS.W3CDTF/DCTERMS.available">2024-06-14</meta:user-defined>
    <meta:user-defined meta:name="DCTERMS.W3CDTF/OVERHEIDop.jaargang">2024</meta:user-defined>
    <meta:user-defined meta:name="OVERHEIDop.publicationIssue">260224</meta:user-defined>
    <meta:user-defined meta:name="OVERHEIDop.GmbID/DC.identifier">gmb-2024-260224</meta:user-defined>
    <meta:user-defined meta:name="OVERHEIDop.versieInformatie"/>
  </office:meta>
</office:document-meta>
</file>