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VAN EEN ONDERGRONDSE CONTAINER, LEECHEIN TEGENOVER NUMMER 12 TOT EN MET  AKK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plaatsen van een ondergrondse container op het perceel Leechein tegenover nummers 12 tot en met 26 te Akkrum (11-06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60046</text:span><text:line-break/><text:date style:data-style-name="dag" text:fixed="true" text:date-value="2024-06-14"/><text:line-break/><text:date style:data-style-name="jaar" text:fixed="true" text:date-value="2024-06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0046</text:span><text:date style:data-style-name="nicedate" text:fixed="true" text:date-value="2024-06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0046</text:span><text:date style:data-style-name="nicedate" text:fixed="true" text:date-value="2024-06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1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.24.438557</meta:user-defined>
    <dc:language>nl</dc:language>
    <meta:user-defined meta:name="OVERHEIDop.locatietype/OVERHEIDop.gebiedsmarkering">Vlak</meta:user-defined>
    <meta:user-defined meta:name="DC.title">AANVRAAG OMGEVINGSVERGUNNING, PLAATSEN VAN EEN ONDERGRONDSE CONTAINER, LEECHEIN TEGENOVER NUMMER 12 TOT EN MET  AKKRUM</meta:user-defined>
    <meta:user-defined meta:name="DCTERMS.W3CDTF/DCTERMS.available">2024-06-14</meta:user-defined>
    <meta:user-defined meta:name="DCTERMS.W3CDTF/OVERHEIDop.jaargang">2024</meta:user-defined>
    <meta:user-defined meta:name="OVERHEIDop.publicationIssue">260046</meta:user-defined>
    <meta:user-defined meta:name="OVERHEIDop.GmbID/DC.identifier">gmb-2024-260046</meta:user-defined>
    <meta:user-defined meta:name="OVERHEIDop.versieInformatie"/>
  </office:meta>
</office:document-meta>
</file>