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 AANLEGGEN VAN EEN PARKEERPLAATS WJITTERINGSWEI ACHTER NUMMER 1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leggen van een parkeerterrein op de locatie Wjitteringswei achter nummer 1 in Aldeboarn (24-04-2024 tot en met 04-06-2024)</text:p>
            <text:p text:style-name="common-al"/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9831</text:span><text:line-break/><text:date style:data-style-name="dag" text:fixed="true" text:date-value="2024-06-14"/><text:line-break/><text:date style:data-style-name="jaar" text:fixed="true" text:date-value="2024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9831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9831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EN ZIENSWIJZEN ONTWERPOMGEVINGSVERGUNNING, AANLEGGEN VAN EEN PARKEERPLAATS WJITTERINGSWEI ACHTER NUMMER 1 ALDEBOARN</meta:user-defined>
    <meta:user-defined meta:name="DCTERMS.W3CDTF/DCTERMS.available">2024-06-14</meta:user-defined>
    <meta:user-defined meta:name="DCTERMS.W3CDTF/OVERHEIDop.jaargang">2024</meta:user-defined>
    <meta:user-defined meta:name="OVERHEIDop.publicationIssue">259831</meta:user-defined>
    <meta:user-defined meta:name="OVERHEIDop.GmbID/DC.identifier">gmb-2024-259831</meta:user-defined>
    <meta:user-defined meta:name="OVERHEIDop.versieInformatie"/>
  </office:meta>
</office:document-meta>
</file>