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11 rijwoningen - Hannes Alfvénpad 3 t/m 15, James Rainwaterpad 17 t/m 23, Eilanderf (5C3b-NH4896) en Dorpshoek (5C3b-NH489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32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december 2023</text:p>
            <text:p text:style-name="common-al">
            <text:span text:style-name="nadrukvet">Omschrijving:</text:span> het bouwen van 11 rijwoningen</text:p>
            <text:p text:style-name="common-al">
            <text:span text:style-name="nadrukvet">Locatie:</text:span> Hannes Alfvénpad 3 t/m 15, James Rainwaterpad 17 t/m 23, Eilanderf (5C3b-NH4896) en Dorpshoek (5C3b-NH4891)</text:p>
            <text:p text:style-name="common-al">
            <text:span text:style-name="nadrukvet">Besluit:</text:span> verleend</text:p>
            <text:p text:style-name="common-al">
            <text:span text:style-name="nadrukvet">Datum verzending besluit:</text:span> 7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9784</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784</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9784</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327</meta:user-defined>
    <meta:user-defined meta:name="DCTERMS.abstract">Gemeente Almere - verleend - aanvraag omgevingsvergunning - het bouwen van 11 rijwoningen - Hannes Alfvénpad 3 t/m 15, James Rainwaterpad 17 t/m 23, Eilanderf (5C3b-NH4896) en Dorpshoek (5C3b-NH4891)</meta:user-defined>
    <dc:language>nl</dc:language>
    <meta:user-defined meta:name="OVERHEIDop.locatietype/OVERHEIDop.gebiedsmarkering">Punt</meta:user-defined>
    <meta:user-defined meta:name="DC.title">Gemeente Almere - verleend - aanvraag omgevingsvergunning - het bouwen van 11 rijwoningen - Hannes Alfvénpad 3 t/m 15, James Rainwaterpad 17 t/m 23, Eilanderf (5C3b-NH4896) en Dorpshoek (5C3b-NH4891)</meta:user-defined>
    <meta:user-defined meta:name="DCTERMS.W3CDTF/DCTERMS.available">2024-06-14</meta:user-defined>
    <meta:user-defined meta:name="DCTERMS.W3CDTF/OVERHEIDop.jaargang">2024</meta:user-defined>
    <meta:user-defined meta:name="OVERHEIDop.publicationIssue">259784</meta:user-defined>
    <meta:user-defined meta:name="OVERHEIDop.GmbID/DC.identifier">gmb-2024-259784</meta:user-defined>
    <meta:user-defined meta:name="OVERHEIDop.versieInformatie"/>
  </office:meta>
</office:document-meta>
</file>