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Jaap Edenlaan 10 2024BW Haarlem, 0392-2024-0054204, het verlengen van de verleende omgevingsvergunning met kenmerk 2015-03728 voor de tijdelijke bouw van een onderwijsgebouw, verzonden 12-06-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259684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684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684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4-0054204</meta:user-defined>
    <meta:user-defined meta:name="DCTERMS.abstract">het verlengen van de verleende omgevingsvergunning  met kenmerk 2015-03728 voor de tijdelijke bouw van een onderwijsge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Jaap Edenlaan 10 2024BW Haarlem, 0392-2024-0054204, het verlengen van de verleende omgevingsvergunning met kenmerk 2015-03728 voor de tijdelijke bouw van een onderwijsgebouw, verzonden 12-06-2024</meta:user-defined>
    <meta:user-defined meta:name="DCTERMS.W3CDTF/DCTERMS.available">2024-06-14</meta:user-defined>
    <meta:user-defined meta:name="DCTERMS.W3CDTF/OVERHEIDop.jaargang">2024</meta:user-defined>
    <meta:user-defined meta:name="OVERHEIDop.publicationIssue">259684</meta:user-defined>
    <meta:user-defined meta:name="OVERHEIDop.GmbID/DC.identifier">gmb-2024-259684</meta:user-defined>
    <meta:user-defined meta:name="OVERHEIDop.versieInformatie"/>
  </office:meta>
</office:document-meta>
</file>