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4-06-12110319ia1fdc053-16ee-4bbd-9aa3-e65153bbfd85.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office:automatic-styles>
  <office:body>
    <office:text>
      <text:p text:style-name="new_page_staatscourant"/>
      <text:p text:style-name="single-kop-titel">Voornemens verlenen opstal diverse percelen aan Open Dutch Fiber B.V.</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is voornemens om aan Open Dutch Fiber B.V. twee rechten van opstal te verlenen op de volgende percelen:</text:span>
          </text:p>
            <text:list text:style-name="id1-3-2-1-1-2">
              <text:list-item text:style-override="id1-3-2-1-1-2-1">
                <text:number>•</text:number>
                <text:p text:style-name="al">
                <text:span text:style-name="nadrukvet">Aetsveldselaan nabij nr. 74, te Weesp, kadastraal bekend als Weesp B 5477 ged. opstalrecht groot totaal ca.16 m<text:span text:style-name="sup">2</text:span></text:span>
              </text:p>
              </text:list-item>
              <text:list-item text:style-override="id1-3-2-1-1-2-2">
                <text:number>•</text:number>
                <text:p text:style-name="al">
                <text:span text:style-name="nadrukvet">Keulsevaartstraat nabij nr. 41, te Weesp, kadastraal bekend als Weesp C 2147 en 1580 ged., opstalrecht groot totaal ca. 23 m<text:span text:style-name="sup">2</text:span></text:span>
              </text:p>
              </text:list-item>
            </text:list>
            <text:p text:style-name="common-al">
            <draw:frame><draw:text-box><text:section text:name="plaatje_id1-3-2-1-1-3-1" text:style-name="plaatje">
              <text:p text:style-name="illustratie_id1-3-2-1-1-3-1-1"><draw:frame draw:style-name="illustratie_id1-3-2-1-1-3-1-1" text:anchor-type="paragraph" svg:width="60mm" svg:height="35.699999999999996mm"><draw:image xlink:href="Pictures/Schermafbeelding2024-06-12110319ia1fdc053-16ee-4bbd-9aa3-e65153bbfd85.png" xlink:type="simple"/></draw:frame></text:p>
            </text:section></draw:text-box></draw:frame>
          </text:p>
            <text:p text:style-name="common-al">
            <text:span text:style-name="nadrukvet">Onderbouwing/motivering conform Didam </text:span>
          </text:p>
            <text:p text:style-name="common-al">Open Dutch Fiber B.V. is een glasvezelleverancier die, in het gebied waarbinnen het voornoemde tweetal opstalrechten wordt gevestigd, op de betreffende gemeentegronden opstallen ten behoeve van nutsvoorzieningen/glasvezelstations wil realiseren.</text:p>
            <text:p text:style-name="common-al">De gemeente Amsterdam is van mening dat Open Dutch Fiber B.V. de enige serieuze gegadigde is die in aanmerking komt voor de verkrijging van de twee opstalrechten op grond van de navolgende objectieve, aantoonbare en redelijke criteria:</text:p>
            <text:list text:style-name="id1-3-2-1-1-7">
              <text:list-item text:style-override="id1-3-2-1-1-7-1">
                <text:number>–</text:number>
                <text:p text:style-name="al">de gemeente vindt het wenselijk dat er voor de inwoners een glasvezelnetwerk wordt aangelegd om zo toegang te krijgen tot een hoogwaardige en snelle verbinding voor internet, televisie en telefonie;</text:p>
              </text:list-item>
              <text:list-item text:style-override="id1-3-2-1-1-7-2">
                <text:number>–</text:number>
                <text:p text:style-name="al">voor de aanleg van dit glasvezelnetwerk zijn zogenaamde POP- stations nodig die fungeren als verdeelstation. Voor de aanleg van deze POP- stations is het van belang dat Open Dutch Fiber B.V. een recht van opstal op genoemde percelen kan verkrijgen;</text:p>
              </text:list-item>
              <text:list-item text:style-override="id1-3-2-1-1-7-3">
                <text:number>–</text:number>
                <text:p text:style-name="al">op de percelen waarop de twee opstalrechten worden gevestigd kan qua grootte, vorm, ligging en/of geldende planregels, geen zelfstandige ontwikkeling door derden plaatsvinden.</text:p>
              </text:list-item>
            </text:list>
            <text:p text:style-name="common-al">
            <text:span text:style-name="nadrukvet">
              <text:span text:style-name="nadrukcur">Kort geding en vervaltermijn</text:span>
            </text:span>
          </text:p>
            <text:p text:style-name="common-al">Partijen die zich niet kunt verenigen met dit voornemen, dienen uiterlijk 20 dagen na publicatie van het voornemen in het Gemeenteblad een gerechtelijke procedure in kort geding aanhangig te hebben gemaakt bij de afdeling privaatrecht van de rechtbank Amsterdam door middel van het laten uitbrengen van een dagvaarding in kort geding aan het adres van de gemeente Amsterdam.</text:p>
            <text:p text:style-name="last-al">De termijn van 20 kalenderdagen is een vervaltermijn. Indien niet binnen deze termijn een Kort Geding aanhangig is gemaakt kunnen er geen aanspraken jegens de gemeente Amsterdam ter zake van de rechten van opstal van vermelde percelen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3-1-1" style:parent-style-name="Standard">
      <style:paragraph-properties style:line-spacing="0mm" style:text-autospace="none" ofo:line-height="0.001cm"/>
    </style:style>
    <style:style style:family="graphic" style:name="illustratie_id1-3-2-1-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59630</text:span><text:line-break/><text:date style:data-style-name="dag" text:fixed="true" text:date-value="2024-06-17"/><text:line-break/><text:date style:data-style-name="jaar" text:fixed="true" text:date-value="2024-06-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9630</text:span><text:date style:data-style-name="nicedate" text:fixed="true" text:date-value="2024-06-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9630</text:span><text:date style:data-style-name="nicedate" text:fixed="true" text:date-value="2024-06-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21/xml/MC-DRP-Voorlichting-Web-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Adres</meta:user-defined>
    <meta:user-defined meta:name="DC.title">Voornemens verlenen opstal diverse percelen aan Open Dutch Fiber B.V.</meta:user-defined>
    <meta:user-defined meta:name="DCTERMS.W3CDTF/DCTERMS.available">2024-06-17</meta:user-defined>
    <meta:user-defined meta:name="DCTERMS.W3CDTF/OVERHEIDop.jaargang">2024</meta:user-defined>
    <meta:user-defined meta:name="OVERHEIDop.publicationIssue">259630</meta:user-defined>
    <meta:user-defined meta:name="OVERHEIDop.GmbID/DC.identifier">gmb-2024-259630</meta:user-defined>
    <meta:user-defined meta:name="OVERHEIDop.versieInformatie"/>
  </office:meta>
</office:document-meta>
</file>