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4-06-12105638i985cefc7-2c81-4cae-b08e-99429ea4b52c.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oornemen tot uitgifte in erfpacht van perceel grond nabij Hettenheuvelweg 16 te Amsterda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oornemen tot uitgifte in erfpacht van een perceel grond ten behoeve van de uitbreiding van een bestaand erfpachtrecht</text:span>
          </text:p>
            <text:p text:style-name="common-al">
            <text:span text:style-name="nadrukvet">Adres: nabij Hettenheuvelweg 16 te Amsterdam</text:span>
          </text:p>
            <text:p text:style-name="common-al">
            <text:span text:style-name="nadrukvet">Perceel bestaand erfpachtrecht: gemeente Weesperkarspel, sectie 2, nummer 372 en nummer 371</text:span>
          </text:p>
            <text:p text:style-name="common-al">
            <text:span text:style-name="nadrukvet">Uit te geven perceel: gemeente Weesperkarspel , sectie 2, nummer 1705 (gedeeltelijk)  </text:span>
          </text:p>
            <text:p text:style-name="common-al">
            <text:span text:style-name="nadrukvet">Perceelgrootte uitbreiding: circa 1.297 m² (netto 801 m²)</text:span>
          </text:p>
            <text:p text:style-name="common-al">
            <text:span text:style-name="nadrukvet">Dossiernummer: E4958/1 en E4807/1</text:span>
          </text:p>
            <text:p text:style-name="common-al">Het in erfpacht uit te geven perceel staat op onderstaande kaart aangegeven met streeparcering.</text:p>
            <text:p text:style-name="common-al">
            <draw:frame><draw:text-box><text:section text:name="plaatje_id1-3-2-1-1-8-1" text:style-name="plaatje">
              <text:p text:style-name="illustratie_id1-3-2-1-1-8-1-1"><draw:frame draw:style-name="illustratie_id1-3-2-1-1-8-1-1" text:anchor-type="paragraph" svg:width="150mm" svg:height="105.3mm"><draw:image xlink:href="Pictures/Schermafbeelding2024-06-12105638i985cefc7-2c81-4cae-b08e-99429ea4b52c.png" xlink:type="simple"/></draw:frame></text:p>
            </text:section></draw:text-box></draw:frame>
          </text:p>
            <text:p text:style-name="common-al">
            <text:span text:style-name="nadrukvet">Onderbouwing/ motivering conform Didam (over te nemen uit de 1 op 1 aanvraag) </text:span>
          </text:p>
            <text:p text:style-name="common-al">De gemeente is van mening dat voor voormelde uitgifte in erfpacht slechts één serieuze gegadigde in aanmerking komt, op grond van de navolgende objectieve, toetsbare en redelijke criteria:</text:p>
            <text:p text:style-name="common-al">
            <text:span text:style-name="nadrukondlijn">Realisatie beleidsdoelen</text:span>
          </text:p>
            <text:p text:style-name="common-al">Het bouwplan van GS Amsterdam Bidco B.V. (Greystar) voorziet – zoals ook volgt uit de onherroepelijke omgevingsvergunning(en) – in de realisatie van 561 woningen. Deze ontwikkeling geeft niet alleen uitvoering aan het bestaande gemeentelijke stedenbouwkundig plan voor dit deelgebied, welk via het geactualiseerde ontwikkelperspectief Amstel III in maart 2021 door de gemeenteraad is vastgesteld, maar levert in zijn totaliteit via de realisatie van een integraal bouwblok ook een belangrijke bijdrage aan de Amsterdamse woningbouwdoelstelling. Het overgrote deel van de woningen wordt op gronden gerealiseerd waarover GS Amsterdam Bidco B.V. als zittende erfpachter al een grondpositie inneemt en waarop reeds is verzekerd dat hierop ontwikkeld kan worden. Slechts een klein deel van het integrale bouwplan wordt gerealiseerd op het naburige perceel dat (nog) in vol eigendom van de gemeente is. Om het integrale bouwblok mogelijk te maken is de ontwikkeling van de betrokken percelen door één en dezelfde partij op basis van één plan noodzakelijk. Alleen dan kunnen de gemeentelijke beleidsdoelen worden gehaald.</text:p>
            <text:p text:style-name="common-al">
            <text:span text:style-name="nadrukondlijn">Aard en ligging</text:span>
          </text:p>
            <text:p text:style-name="common-al">GS Amsterdam Bidco B.V. is al rechthebbende van het overgrote deel van de erfpachtpercelen die benodigd zijn voor de realisatie van het integrale bouwplan. De uitgifte van het onderhavige naburige gemeentelijke perceel in erfpacht vindt plaats uitsluitend ter uitbreiding van de reeds in handen van GS Amsterdam Bidco B.V. zijnde erfpachtpercelen. Alleen met samenvoeging van het nog in erfpacht uit te geven naburige gemeentelijke perceel kan het integrale woningbouwplan met voldoende parkeerplaatsen worden gerealiseerd. </text:p>
            <text:p text:style-name="common-al">De gemeente werkt alleen mee aan de uitgifte van het onderhavige naburige gemeentelijke perceel teneinde integrale planontwikkeling door één partij conform het vastgestelde gemeentelijke stedenbouwkundig plan dat voor dit deelgebied geldt mogelijk te maken. Het betreffende perceel kan daarom alleen aan GS Amsterdam Bidco B.V. worden uitgegeven aangezien GS Amsterdam Bidco B.V., vanwege de grondpositie die zij al inneemt in dit deelgebied, aangevuld met de erfpachtuitgifte van het onderhavige naburige gemeentelijke perceel, de enige serieuze gegadigde is die in staat wordt geacht de door de gemeente gewenste integrale ontwikkeling mogelijk te maken. </text:p>
            <text:p text:style-name="common-al">Daarbovenop dient de gemeente in het openbaar gebied een tussenstraat van circa 496 m² aan te leggen.  Gezien de specifieke ligging van deze tussenstraat, namelijk op erfpachtgrond van GS Amsterdam Bidco B.V., is het noodzakelijk dat GS Amsterdam Bidco B.V. het daarvoor benodigde deel, na verticale afsplitsing en afstand doening van het daarop rustende erfpachtrecht, overdraagt aan de gemeente. Deze overdracht van GS Amsterdam Bidco B.V. aan de gemeente kan geen doorgang vinden indien de erfpachtuitgifte van het onderhavige naburige gemeentelijke perceel van de gemeente aan GS Amsterdam Bidco B.V. geen doorgang vindt.</text:p>
            <text:p text:style-name="common-al">
            <text:span text:style-name="nadrukvet">
              <text:span text:style-name="nadrukcur">Kort geding en Vervaltermijn</text:span>
            </text:span>
          </text:p>
            <text:p text:style-name="common-al">Partijen die zich niet kunt verenigen met dit voornemen, dienen uiterlijk 20 dagen na publicatie van het voornemen in het Gemeenteblad een gerechtelijke procedure in kort geding aanhangig te hebben gemaakt bij de afdeling privaatrecht van de rechtbank Amsterdam door middel van het laten uitbrengen van een dagvaarding in kort geding aan het adres van de gemeente Amsterdam.</text:p>
            <text:p text:style-name="last-al">De termijn van 20 kalenderdagen is een vervaltermijn. Indien niet binnen deze termijn een Kort Geding aanhangig is gemaakt kunnen er geen aanspraken jegens de gemeente Amsterdam ter zake van de uitgifte in erfpacht van vermeld perceel worden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8-1-1" style:parent-style-name="Standard">
      <style:paragraph-properties style:line-spacing="0mm" style:text-autospace="none" ofo:line-height="0.001cm"/>
    </style:style>
    <style:style style:family="graphic" style:name="illustratie_id1-3-2-1-1-8-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59593</text:span><text:line-break/><text:date style:data-style-name="dag" text:fixed="true" text:date-value="2024-06-17"/><text:line-break/><text:date style:data-style-name="jaar" text:fixed="true" text:date-value="2024-06-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59593</text:span><text:date style:data-style-name="nicedate" text:fixed="true" text:date-value="2024-06-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59593</text:span><text:date style:data-style-name="nicedate" text:fixed="true" text:date-value="2024-06-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3.21/xml/MC-DRP-Voorlichting-Web-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Adres</meta:user-defined>
    <meta:user-defined meta:name="DC.title">Kennisgeving voornemen tot uitgifte in erfpacht van perceel grond nabij Hettenheuvelweg 16 te Amsterdam</meta:user-defined>
    <meta:user-defined meta:name="DCTERMS.W3CDTF/DCTERMS.available">2024-06-17</meta:user-defined>
    <meta:user-defined meta:name="DCTERMS.W3CDTF/OVERHEIDop.jaargang">2024</meta:user-defined>
    <meta:user-defined meta:name="OVERHEIDop.publicationIssue">259593</meta:user-defined>
    <meta:user-defined meta:name="OVERHEIDop.GmbID/DC.identifier">gmb-2024-259593</meta:user-defined>
    <meta:user-defined meta:name="OVERHEIDop.versieInformatie"/>
  </office:meta>
</office:document-meta>
</file>