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bedrijfshal, Bouwstraat 23 - 23a, kadastraal bekend onder sectie P, nummer 1592</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11 juni 2024 een besluit genomen op de aanvraag met zaaknummer Z2023-00001532 voor een Omgevingsvergunning voor het bouwen van een bedrijfshal op de locatie Bouwstraat 23 - 23a, kadastraal bekend onder sectie P, nummer 1592. De vergunning is verleend. Het beslui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andelen in strijd met de ruimtelijke regels</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259206</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9206</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9206</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1532</meta:user-defined>
    <meta:user-defined meta:name="DCTERMS.abstract">Betreft:  Besluit op locatie Bouwstraat 23 - 23a, kadastraal bekend onder sectie P, nummer 1592</meta:user-defined>
    <dc:language>nl</dc:language>
    <meta:user-defined meta:name="OVERHEIDop.locatietype/OVERHEIDop.gebiedsmarkering">Punt</meta:user-defined>
    <meta:user-defined meta:name="DC.title">Toestemming voor het bouwen van een bedrijfshal, Bouwstraat 23 - 23a, kadastraal bekend onder sectie P, nummer 1592</meta:user-defined>
    <meta:user-defined meta:name="DCTERMS.W3CDTF/DCTERMS.available">2024-06-14</meta:user-defined>
    <meta:user-defined meta:name="DCTERMS.W3CDTF/OVERHEIDop.jaargang">2024</meta:user-defined>
    <meta:user-defined meta:name="OVERHEIDop.publicationIssue">259206</meta:user-defined>
    <meta:user-defined meta:name="OVERHEIDop.GmbID/DC.identifier">gmb-2024-259206</meta:user-defined>
    <meta:user-defined meta:name="OVERHEIDop.versieInformatie"/>
  </office:meta>
</office:document-meta>
</file>