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woning met uitrit aan de Hynsteblom kavel nummer 30 in Leeuwarden (OV-2024-003408)</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woning met uitrit aan de Hynsteblom kavel nummer 30 in Leeuwarden. Bij ons geregistreerd onder kenmerk: OV-2024-003408.</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1-06-2024. De gemeente Leeuwarden neemt daarover waarschijnlijk voor 06-08-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59198</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198</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198</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408</meta:user-defined>
    <dc:language>nl</dc:language>
    <meta:user-defined meta:name="OVERHEIDop.locatietype/OVERHEIDop.gebiedsmarkering">Vlak</meta:user-defined>
    <meta:user-defined meta:name="DC.title">Aanvraag omgevingsvergunning voor het bouwen van een nieuwe woning met uitrit aan de Hynsteblom kavel nummer 30 in Leeuwarden (OV-2024-003408)</meta:user-defined>
    <meta:user-defined meta:name="DCTERMS.W3CDTF/DCTERMS.available">2024-06-14</meta:user-defined>
    <meta:user-defined meta:name="DCTERMS.W3CDTF/OVERHEIDop.jaargang">2024</meta:user-defined>
    <meta:user-defined meta:name="OVERHEIDop.publicationIssue">259198</meta:user-defined>
    <meta:user-defined meta:name="OVERHEIDop.GmbID/DC.identifier">gmb-2024-259198</meta:user-defined>
    <meta:user-defined meta:name="OVERHEIDop.versieInformatie"/>
  </office:meta>
</office:document-meta>
</file>