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Het Ziedhuijs 19, 1551 AW Westzaan - het bouwen van een dakkapel op de voorzij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7150 - het bouwen van een dakkapel op de voorzijde  -  - op de locatie Het Ziedhuijs 19, 1551 AW Westzaan</text:p>
            <text:p text:style-name="common-al">Aanvraag ontvangen: 22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5839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39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39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7150</meta:user-defined>
    <dc:language>nl</dc:language>
    <meta:user-defined meta:name="OVERHEIDop.locatietype/OVERHEIDop.gebiedsmarkering">Punt</meta:user-defined>
    <meta:user-defined meta:name="DC.title">Aanvraag omgevingsvergunning - Het Ziedhuijs 19, 1551 AW Westzaan - het bouwen van een dakkapel op de voorzijde</meta:user-defined>
    <meta:user-defined meta:name="DCTERMS.W3CDTF/DCTERMS.available">2024-01-15</meta:user-defined>
    <meta:user-defined meta:name="DCTERMS.W3CDTF/OVERHEIDop.jaargang">2024</meta:user-defined>
    <meta:user-defined meta:name="OVERHEIDop.publicationIssue">25839</meta:user-defined>
    <meta:user-defined meta:name="OVERHEIDop.GmbID/DC.identifier">gmb-2024-25839</meta:user-defined>
    <meta:user-defined meta:name="OVERHEIDop.versieInformatie"/>
  </office:meta>
</office:document-meta>
</file>