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SPARRENDAALSEWEG 5A VUGHT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Sparrendaalseweg 5a Vught, tijdelijke horeca voor vijf jaar ( koffie- en theehuis), Z23-271856.</text:p>
            <text:p text:style-name="common-al"/>
            <text:p text:style-name="common-al">De vergunning is verzonden op10 juni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58029</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8029</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8029</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GEMEENTE VUGHT – VERLEENDE OMGEVINGSVERGUNNING BOUWEN – SPARRENDAALSEWEG 5A VUGHT</meta:user-defined>
    <meta:user-defined meta:name="DCTERMS.W3CDTF/DCTERMS.available">2024-06-19</meta:user-defined>
    <meta:user-defined meta:name="DCTERMS.W3CDTF/OVERHEIDop.jaargang">2024</meta:user-defined>
    <meta:user-defined meta:name="OVERHEIDop.publicationIssue">258029</meta:user-defined>
    <meta:user-defined meta:name="OVERHEIDop.GmbID/DC.identifier">gmb-2024-258029</meta:user-defined>
    <meta:user-defined meta:name="OVERHEIDop.versieInformatie"/>
  </office:meta>
</office:document-meta>
</file>