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gemeente Almelo is voornemens een overeenkomst tot verhuur aan te gaan voor twee percelen nabij de Dollegoorbrug / Sluisweg en Dollegoorbrug/ Schuilenburgsingel (kadastraal bekend gemeente Ambt Almelo sectie K nummer 1451 gedeeltelijk en sectie A nummers 5265 gedeeltelijk en 6330). De gemeente geeft deze percelen momenteel al in gebruik als watersportlocatie en ligplaatslocatie voor roeiboten. Dit gebruik wil de gemeente laten voortzetten.</text:p>
            <text:p text:style-name="al"/>
            <text:p text:style-name="al">Enige gegadigde</text:p>
            <text:p text:style-name="al"/>
            <text:p text:style-name="al">De gemeente is van mening dat de beoogd huurder (watersportvereniging De Brug) de enige serieuze gegadigde is voor de huur van de percelen. De Brug huurt momenteel al een perceel ten behoeve van het gebruik als watersportvereniging. Zij heeft aan de gemeente kenbaar gemaakt dat zij ook graag de ligplaatslocatie voor roeiboten wil huren, nu de Almelose roeibootvereniging heeft aangegeven haar vereniging op te heffen. De gemeente Almelo wil hier haar medewerking aan verlenen. De bedoelde ligplaatslocatie voor roeiboten is gelegen tegenover de al door de watersportvereniging gehuurde locatie, waardoor het perceel zich goed leent voor de beoogde toevoeging aan de huurovereenkomst met De Brug. De gemeente is voornemens om beide locaties voor een periode van 20 jaar in verhuur te geven, met stilzwijgende verlenging van telkens één jaar.</text:p>
            <text:p text:style-name="al"/>
            <text:p text:style-name="al">Bent u het niet eens met de voorgenomen verhuur? </text:p>
            <text:p text:style-name="al"/>
            <text:p text:style-name="al">Bijvoorbeeld omdat u meent daarvoor zelf in aanmerking te kunnen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zal overgaan tot verhuur. </text:p>
            <text:p text:style-name="al">Wanneer u een kort geding start tegen de gemeente moet u de gemeente direct op de hoogte brengen. Dat doet u door de dagvaarding op het adres van de gemeente te laten overhandigen (betekenen): Haven Zuidzijde 30, 7607 EW te Almelo. Als u dit niet tijdig doet, vervalt het recht om een procedure te starten tegen deze voorgenomen verhuur.</text:p>
            <text:p text:style-name="al"/>
            <text:p text:style-name="al">Van dit voornemen liggen geen stukken ter inzage.</text:p>
            <text:p text:style-name="al"/>
            <text:p text:style-name="al">___________________________________________________________________</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257928</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928</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928</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1/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kendmaking voornemen tot verhuur</meta:user-defined>
    <meta:user-defined meta:name="DCTERMS.W3CDTF/DCTERMS.available">2024-06-13</meta:user-defined>
    <meta:user-defined meta:name="DCTERMS.W3CDTF/OVERHEIDop.jaargang">2024</meta:user-defined>
    <meta:user-defined meta:name="OVERHEIDop.publicationIssue">257928</meta:user-defined>
    <meta:user-defined meta:name="OVERHEIDop.GmbID/DC.identifier">gmb-2024-257928</meta:user-defined>
    <meta:user-defined meta:name="OVERHEIDop.versieInformatie"/>
  </office:meta>
</office:document-meta>
</file>