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5i22208019-fd95-4182-abb0-27ac8d788d4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koop snippergroen</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Sint Pancras, sectie E, nummer 2231 (gedeeltelijk) ter grootte van 146 vierkante meter te verkopen aan de eigenaren van de aangrenzende pand aan de <text:span text:style-name="nadrukvet">Wielewaal 1, 1834 XK Sint-Pancras.</text:span></text:p>
            <text:p text:style-name="common-al">Het te verkopen perceel grenst uitsluitend aan het perceel van de beoogde koper. De gemeente is van oordeel dat de beoogde kop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koop, dan dient u dit uiterlijk 4 juli 2024, 12.00 uur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53mm" svg:height="108.73584905660377mm"><draw:image xlink:href="Pictures/5i22208019-fd95-4182-abb0-27ac8d788d46.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257919</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7919</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7919</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21/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ECLI:NL:HR:2021:1778</meta:user-defined>
    <dc:language>nl</dc:language>
    <meta:user-defined meta:name="OVERHEIDop.locatietype/OVERHEIDop.gebiedsmarkering">Adres</meta:user-defined>
    <meta:user-defined meta:name="DC.title">Mededeling voornemen tot verkoop snippergroen</meta:user-defined>
    <meta:user-defined meta:name="DCTERMS.W3CDTF/DCTERMS.available">2024-06-14</meta:user-defined>
    <meta:user-defined meta:name="DCTERMS.W3CDTF/OVERHEIDop.jaargang">2024</meta:user-defined>
    <meta:user-defined meta:name="OVERHEIDop.publicationIssue">257919</meta:user-defined>
    <meta:user-defined meta:name="OVERHEIDop.GmbID/DC.identifier">gmb-2024-257919</meta:user-defined>
    <meta:user-defined meta:name="OVERHEIDop.versieInformatie"/>
  </office:meta>
</office:document-meta>
</file>