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Vlagtwedde, sectie V, nummer 1389 (nabij Sonoystraat 34), bouw woning, datum: 11 juni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57382</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382</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382</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4/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Omgevingswet: Vlagtwedde, sectie V, nummer 1389 (nabij Sonoystraat 34), bouw woning, datum: 11 juni 2024.</meta:user-defined>
    <meta:user-defined meta:name="DCTERMS.W3CDTF/DCTERMS.available">2024-06-13</meta:user-defined>
    <meta:user-defined meta:name="DCTERMS.W3CDTF/OVERHEIDop.jaargang">2024</meta:user-defined>
    <meta:user-defined meta:name="OVERHEIDop.publicationIssue">257382</meta:user-defined>
    <meta:user-defined meta:name="OVERHEIDop.GmbID/DC.identifier">gmb-2024-257382</meta:user-defined>
    <meta:user-defined meta:name="OVERHEIDop.versieInformatie"/>
  </office:meta>
</office:document-meta>
</file>