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eigerde, het bouwen van een dakterras op een aanbouw, Tiendstraat 32, 3513EB Utrecht, GU-Z2024-00044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iendstraat 32, 3513EB Utrecht</text:p>
            <text:p text:style-name="common-al">GU-Z2024-0004485</text:p>
            <text:p text:style-name="common-al">Toelichting: het bouwen van een dakterras op een aanbouw</text:p>
            <text:p text:style-name="common-al">Datum besluit: 10 juni 2024</text:p>
            <text:p text:style-name="common-al">Einddatum bezwaartermijn: 22 juli 2024</text:p>
            <text:p text:style-name="common-al">Besluit: Geweigerd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7228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228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7228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485</meta:user-defined>
    <meta:user-defined meta:name="DCTERMS.abstract">Geweigerde, het bouwen van een dakterras op een aanbouw, Tiendstraat 32, 3513EB Utrecht, GU-Z2024-0004485</meta:user-defined>
    <dc:language>nl</dc:language>
    <meta:user-defined meta:name="OVERHEIDop.locatietype/OVERHEIDop.gebiedsmarkering">Vlak</meta:user-defined>
    <meta:user-defined meta:name="DC.title">Geweigerde, het bouwen van een dakterras op een aanbouw, Tiendstraat 32, 3513EB Utrecht, GU-Z2024-0004485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7228</meta:user-defined>
    <meta:user-defined meta:name="OVERHEIDop.GmbID/DC.identifier">gmb-2024-257228</meta:user-defined>
    <meta:user-defined meta:name="OVERHEIDop.versieInformatie"/>
  </office:meta>
</office:document-meta>
</file>