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uitgifte een recht van opstal voor de realisatie van een 150 kV hoogspanningsverbinding De Weel - Middenmeer ten behoeve van optimalisatie van het elektriciteitsnetwerk binnen de gemeente Hollands Kroon en de regi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Perceel 1</text:span>
          </text:p>
            <text:p text:style-name="common-al">Adres: Alkmaarseweg, Oudelanderweg en Cultuurweg te Wieringermeer</text:p>
            <text:p text:style-name="common-al">Perceel: kadastraal bekend gemeente Wieringermeer, sectie D, nummer 211 (gedeeltelijk), nummer 641 (gedeeltelijk) en sectie H nummer 3125 (gedeeltelijk). </text:p>
            <text:p text:style-name="common-al">
            <text:span text:style-name="nadrukondlijn">Project</text:span>
          </text:p>
            <text:p text:style-name="common-al">Tennet TSO B.V. werkt constant aan het stroomnetwerk binnen de gemeentegrenzen van Hollands Kroon om de stroomvoorziening optimaal te houden. Hiervoor is het nodig dat er een 150 kV hoogspanningsverbinding wordt aangelegd.  Gemeente Hollands Kroon is voornemens de hiervoor benodigde percelen in opstalrecht uit te geven aan Tennet TSO B.V.</text:p>
            <text:p text:style-name="common-al">
            <text:span text:style-name="nadrukondlijn">Hoogspanningsverbindingen</text:span>
          </text:p>
            <text:p text:style-name="common-al">Hoogspanningsverbindingen zijn nodig voor het transport van stroom. Er wordt een 150 kV verbinding aangelegd tussen De Weel en Middenmeer op basis van het vastgestelde Provinciaal Inpassingsplan Netuitbreiding Kop van Noord-Holland en de verleende vergunningen</text:p>
            <text:p text:style-name="common-al">
            <text:span text:style-name="nadrukondlijn">Rol gemeente Hollands Kroon</text:span>
          </text:p>
            <text:p text:style-name="common-al">Gemeente Hollands Kroon heeft het voornemen om op de benodigde percelen voor de hoogspanningsverbinding een opstalrecht met TenneT aan te gaan. Zodat de stroomvoorziening voor onze inwoners en ondernemers optimaal blijft. </text:p>
            <text:p text:style-name="common-al">
            <text:span text:style-name="nadrukondlijn">Serieuze gegadigden</text:span>
          </text:p>
            <text:p text:style-name="common-al">Op basis van recente jurisprudentie dient de gemeente onder andere bij verkoop en in gebruik geven van gronden in beginsel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of ingebruikname van het vastgoedobject. Op basis van onderstaande argumentatie is de gemeente van oordeel dat bij dit voornemen uitgifte in opstalrecht van de kavels Tennet TSO B.V. de enige serieuze gegadigde is. </text:p>
            <text:p text:style-name="common-al">
            <text:span text:style-name="nadrukondlijn">Enige serieuze gegadigde</text:span>
          </text:p>
            <text:p text:style-name="common-al">De gemeente Hollands Kroon stelt zich op het standpunt dat alleen Tennet TSO B.V. als serieuze gegadigde hiervoor in aanmerking komt. </text:p>
            <text:p text:style-name="common-al">Tennet TSO B.V. is de landelijk netwerkbeheerder van alle verbindingen van 110 kV en hoger.  Zij leggen kabels en leidingen aan, realiseren transformatorstations en beheren het energienetwerk in ons land. Zij zijn landelijk de organisatie die dergelijke werkzaamheden mag uitvoeren. </text:p>
            <text:p text:style-name="common-al">
            <text:span text:style-name="nadrukondlijn">Bedenkingen</text:span>
          </text:p>
            <text:p text:style-name="common-al">Heeft u bedenkingen tegen deze voorgenomen uitgifte van de percelen in opstalrecht, dan dient u binnen twintig kalenderdagen na datum van deze publicatie schriftelijk uw bedenkingen kenbaar te maken en aan te geven waarom u een serieuze gegadigde bent. Uw brief ontvangen we bij voorkeur door het per e-mail op te sturen aan vastgoedengrondzaken@hollandskroon.nl. We gaan dan graag met u in gesprek. Blijven bedenkingen uit, dan is de gemeente vrij om (verder) gevolg te geven aan haar voornemen tot verkoop van bovengenoemde percelen.</text:p>
            <text:p text:style-name="last-al">Met deze publicatie geeft de gemeente uitvoering aan het arrest van de Hoge Raad van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256887</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887</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887</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1/xml/MC-DRP-Voorlichting-Web-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Bekendmaking voorgenomen uitgifte een recht van opstal voor de realisatie van een 150 kV hoogspanningsverbinding De Weel - Middenmeer ten behoeve van optimalisatie van het elektriciteitsnetwerk binnen de gemeente Hollands Kroon en de regio</meta:user-defined>
    <meta:user-defined meta:name="DCTERMS.W3CDTF/DCTERMS.available">2024-06-13</meta:user-defined>
    <meta:user-defined meta:name="DCTERMS.W3CDTF/OVERHEIDop.jaargang">2024</meta:user-defined>
    <meta:user-defined meta:name="OVERHEIDop.publicationIssue">256887</meta:user-defined>
    <meta:user-defined meta:name="OVERHEIDop.GmbID/DC.identifier">gmb-2024-256887</meta:user-defined>
    <meta:user-defined meta:name="OVERHEIDop.versieInformatie"/>
  </office:meta>
</office:document-meta>
</file>