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OMGEVINGSVERGUNNING BOUWEN – LAAGSTRAAT 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aagstraat 1 Vught, tijdelijke opvang statushouders voor 1 jaar, Z24-27901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56788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78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78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 LAAGSTRAAT 1 VUGH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6788</meta:user-defined>
    <meta:user-defined meta:name="OVERHEIDop.GmbID/DC.identifier">gmb-2024-256788</meta:user-defined>
    <meta:user-defined meta:name="OVERHEIDop.versieInformatie"/>
  </office:meta>
</office:document-meta>
</file>