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 INGEKOMEN AANVRAAG OMGEVINGSVERGUNNING BOUWEN – VAN DE MEERSTRAAT 35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4">
              <text:list-item text:style-override="id1-3-2-1-1-4-1">
                <text:number>•</text:number>
                <text:p text:style-name="al">Van de Meerstraat 35 Helvoirt, verbreden uitrit, Z24-278982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55774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774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774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– VAN DE MEERSTRAAT 35 HELVOIRT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5774</meta:user-defined>
    <meta:user-defined meta:name="OVERHEIDop.GmbID/DC.identifier">gmb-2024-255774</meta:user-defined>
    <meta:user-defined meta:name="OVERHEIDop.versieInformatie"/>
  </office:meta>
</office:document-meta>
</file>