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Polarisstraat 72, 8303AE Emmeloord: het bouwen van een tuin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ni 2024 is een Omgevingsvergunning verleend voor deze locatie. Het gaat om het bouwen van een tuinschuur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55413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41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541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38</meta:user-defined>
    <meta:user-defined meta:name="DCTERMS.abstract">Polarisstraat 72, 8303AE Emmeloord: Omgevingsvergunning 10 juni 2024 het bouwen van een tuinschuur</meta:user-defined>
    <dc:language>nl</dc:language>
    <meta:user-defined meta:name="OVERHEIDop.locatietype/OVERHEIDop.gebiedsmarkering">Vlak</meta:user-defined>
    <meta:user-defined meta:name="DC.title">Besluit omgevingsvergunning Polarisstraat 72, 8303AE Emmeloord: het bouwen van een tuinschuur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5413</meta:user-defined>
    <meta:user-defined meta:name="OVERHEIDop.GmbID/DC.identifier">gmb-2024-255413</meta:user-defined>
    <meta:user-defined meta:name="OVERHEIDop.versieInformatie"/>
  </office:meta>
</office:document-meta>
</file>