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richten van grondwerk ten behoeve van nieuwbouw van een distributiecentrum en het verleggen van de Oude Lakerweg aan Oude Lakerweg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toepassing bouwstoffen / Oude Lakerweg te Echt / Echt-Susteren / ingekomen 30 mei 2024 / het verrichten van grondwerk ten behoeve van nieuwbouw van een distributiecentrum en het verleggen van de Oude Lakerwe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54920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920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920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2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dc:language>nl</dc:language>
    <meta:user-defined meta:name="OVERHEIDop.locatietype/OVERHEIDop.gebiedsmarkering">Weg</meta:user-defined>
    <meta:user-defined meta:name="DC.title">Melding voor het verrichten van grondwerk ten behoeve van nieuwbouw van een distributiecentrum en het verleggen van de Oude Lakerweg aan Oude Lakerweg te Echt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4920</meta:user-defined>
    <meta:user-defined meta:name="OVERHEIDop.GmbID/DC.identifier">gmb-2024-254920</meta:user-defined>
    <meta:user-defined meta:name="OVERHEIDop.versieInformatie"/>
  </office:meta>
</office:document-meta>
</file>