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ACTIVITEIT AANLEGGEN, ONTWERP VERGUNNING WET BEHEER RIJKSWATERSTAATWERKEN EN ONTWERP WATERVERGUNNING BOUWEN SUPERMARKT</text:p>
      <text:section text:name="zakelijke-mededeling_id1-3-2" text:style-name="zakelijke-mededeling">
        <text:section text:name="zakelijke-mededeling-tekst_id1-3-2-1" text:style-name="zakelijke-mededeling-tekst">
          <text:section text:name="tekst_id1-3-2-1-1" text:style-name="tekst">
            <text:p text:style-name="tussenkopcur">Coördinatiebesluit/regeling</text:p>
            <text:p text:style-name="common-al">Op 28 september 2023 besloot de gemeenteraad om de coördinatieregeling als bedoeld in artikel 3.30 Wet ruimtelijke ordening (Wro) toe te passen met betrekking tot de verplaatsing/realisatie van een supermarkt aan de Noorddijk in Vrouwenpolder, kadastraal bekend Veere, L, 902.</text:p>
            <text:p text:style-name="tussenkopcur">Ontwerp bestemmingsplan ‘Verplaatsing supermarkt Vrouwenpolder’ en ontwerp omgevingsvergunning activiteit bouwen ten behoeve van het realiseren van een supermarkt</text:p>
            <text:p text:style-name="common-al">Van 21 december 2023 tot en met 31 januari 2024 lag, in het kader van de coördinatieregeling, ter inzage:</text:p>
            <text:p text:style-name="common-al">1. Het ontwerpbestemmingsplan ‘Verplaatsing supermarkt Vrouwenpolder’, digitaal bekend <text:a xlink:href="https://omgevingswet.overheid.nl/regels-op-de-kaart/viewer/(documentresult//rechter-paneel:document/NL.IMRO.0717.019BPSupNooVro-OW01/plekinfo)?id=NL.IMRO.0717.019BPSupNooVro-OW01&amp;session=a031245d-801a-4608-818e-02e2d54bf63b" xlink:type="simple">NL.IMRO.0717.019BPSupNooVro-OW01</text:a>, en</text:p>
            <text:p text:style-name="common-al">2. Het ontwerp van de omgevingsvergunning voor de activiteiten bouwen ten behoeve van het realiseren van een supermarkt.</text:p>
            <text:p text:style-name="common-al">3. De aanvraag omgevingsvergunning voor de activiteit aanleggen ten behoeve van de waterberging en de ontsluiting op de parallelweg N57 en de hydrologische bufferzone.</text:p>
            <text:p text:style-name="common-al">4. De aanvraag watervergunning ten behoeve van het realiseren van de waterberging.</text:p>
            <text:p text:style-name="common-al">5. De aanvraag Wet beheer rijkswaterstaatwerken (Wbr) vergunning ten behoeve van de ontsluiting op de parallelweg N57.</text:p>
            <text:p text:style-name="tussenkopcur">Ontwerp omgevingsvergunning activiteit aanleggen, ontwerp vergunning Wet beheer Rijkswaterstaatwerken en ontwerp watervergunning</text:p>
            <text:p text:style-name="common-al">Burgemeester en wethouders van Veere maken op grond van artikel 3.31 Wet ruimtelijke ordening bekend dat van 13 juni tot en met 24 juli 2024 ter inzage ligt:</text:p>
            <text:p text:style-name="common-al">1. Ontwerp omgevingsvergunning voor de activiteit aanleggen ten behoeve van de waterberging en de ontsluiting op de parallelweg N57 en de hydrologische bufferzone.</text:p>
            <text:p text:style-name="common-al">2. Ontwerp vergunning Wet beheer Rijkswaterstaatwerken voor het verbreden van de parallelweg en het aanleggen van een oprit inclusief duiker en lichtmast langs de N57 tussen hectometerpaal 70,8 en 71,1 in de gemeente Veere</text:p>
            <text:p text:style-name="common-al">3. Ontwerp watervergunning voor de aanpassingen in het watersysteem voor de verplaatsing van de PLUS supermarkt in Vrouwenpolder.</text:p>
            <text:p text:style-name="tussenkopcur">Gemeentelijke coördinatieregeling</text:p>
            <text:p text:style-name="common-al">Met de gelijktijdige ter inzagelegging van de ontwerp omgevingsvergunning voor de activiteit aanleggen, de ontwerp vergunning Wet beheer Rijkswaterstaatwerken en ontwerp watervergunning wordt toepassing gegeven aan de coördinatieregeling uit paragraaf 3.6 Wet ruimtelijke ordening. </text:p>
            <text:p text:style-name="common-al">Hiermee is het mogelijk dat diverse planologische (vergunning) procedures gezamenlijk worden doorlopen. De bovengenoemde besluiten worden als gevolg hiervan gecoördineerd behandeld en voorbereid. </text:p>
            <text:p text:style-name="common-al">Het college van burgemeester en wethouders is het bevoegde gezag voor de omgevingsvergunning, Rijkswaterstaat is het bevoegde gezag voor de vergunning in het kader van de Wet beheer rijkswaterstaatwerken en het dagelijks bestuur van het Waterschap Scheldestromen is het bevoegde gezag voor de watervergunning</text:p>
            <text:p text:style-name="tussenkopcur">De ontwerp vergunningen inzien</text:p>
            <text:p text:style-name="common-al">De ontwerp omgevingsvergunning voor de activiteit aanleggen, de ontwerp vergunning Wet beheer Rijkswaterstaatwerken en de ontwerp watervergunning liggen met ingang van 13 juni 2024 tot en met 24 juli 2024 voor iedereen tijdens de openingstijden van het gemeentehuis Traverse 1 te Domburg ter inzage.</text:p>
            <text:p text:style-name="common-al">Verder zijn de ontwerp vergunningen in te zien op de website www.veere.nl via<text:a xlink:href="https://www.veere.nl/gecoordineerde-planologische-procedure-verplaatsing-supermarkt-vrouwenpolder" xlink:type="simple"> - inwoners&amp;bezoekers- bouwen&amp;wonen- ruimtelijkeplannen binnen de kernen - ruimtelijkeplannen in Vrouwenpolder</text:a> .</text:p>
            <text:p text:style-name="tussenkopcur">Indienen van zienswijzen</text:p>
            <text:p text:style-name="common-al">Tijdens de termijn van ter inzagelegging, van 13 juni 2024 tot en met 24 juli 2024 iedereen een zienswijze indienen door een brief te sturen aan het college van burgemeester en wethouders van Veere, Postbus 1000, 4357 ZV in Domburg.</text:p>
            <text:p text:style-name="common-al">Maak in de zienswijze zo duidelijk mogelijk kenbaar tegen welke ontwerp vergunning uw zienswijze zich richt. </text:p>
            <text:p text:style-name="tussenkopcur">Inlichtingen</text:p>
            <text:p text:style-name="common-al">Als u vragen heeft over deze bekendmaking, dan kunt u hiervoor contact opnemen met Geert Francke, tel. 0118-555229 / 06-13898363 of mail naar g.francke@veere.nl </text:p>
            <text:p text:style-name="last-al"/>
            <text:p text:style-name="tekst_bottom"/>
          </text:section>
        </text:section>
        <text:section text:name="zakelijke-mededeling-sluiting_id1-3-2-2" text:style-name="zakelijke-mededeling-sluiting">
          <text:section text:name="ondertekening_id1-3-2-2-1">
            <text:p><text:span text:style-name="functie">Domburg, 12 juni 2024</text:span></text:p>
            <text:p><text:span text:style-name="functie">Burgemeester en wethouders van Veere,</text:span></text:p>
            <text:p><text:span text:style-name="functie">De secretaris, De burgemeester,</text:span></text:p>
            <text:p><text:span text:style-name="functie">E. Israël drs. F.J. Schouwen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254474</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474</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474</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4/xml/MC-DRP-OmgevingsvergunningAanvraag-Web-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NTWERP OMGEVINGSVERGUNNING ACTIVITEIT AANLEGGEN, ONTWERP VERGUNNING WET BEHEER RIJKSWATERSTAATWERKEN EN ONTWERP WATERVERGUNNING BOUWEN SUPERMARKT</meta:user-defined>
    <meta:user-defined meta:name="DCTERMS.W3CDTF/DCTERMS.available">2024-06-12</meta:user-defined>
    <meta:user-defined meta:name="DCTERMS.W3CDTF/OVERHEIDop.jaargang">2024</meta:user-defined>
    <meta:user-defined meta:name="OVERHEIDop.publicationIssue">254474</meta:user-defined>
    <meta:user-defined meta:name="OVERHEIDop.GmbID/DC.identifier">gmb-2024-254474</meta:user-defined>
    <meta:user-defined meta:name="OVERHEIDop.versieInformatie"/>
  </office:meta>
</office:document-meta>
</file>