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tuinmuur, A.B.C.-straat 18c, 3512PX Utrecht,  GU-Z2024-00093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.B.C.-straat 18c, 3512PX Utrecht</text:p>
            <text:p text:style-name="common-al">GU-Z2024-0009373</text:p>
            <text:p text:style-name="common-al">Toelichting: het bouwen van een tuinmuur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54410</text:span><text:line-break/><text:date style:data-style-name="dag" text:fixed="true" text:date-value="2024-06-12"/><text:line-break/><text:date style:data-style-name="jaar" text:fixed="true" text:date-value="2024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41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54410</text:span><text:date style:data-style-name="nicedate" text:fixed="true" text:date-value="2024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09373</meta:user-defined>
    <meta:user-defined meta:name="DCTERMS.abstract">Verlenging beslistermijn omgevingsvergunning, het bouwen van een tuinmuur, A.B.C.-straat 18c, 3512PX Utrecht,  GU-Z2024-0009373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omgevingsvergunning, het bouwen van een tuinmuur, A.B.C.-straat 18c, 3512PX Utrecht,  GU-Z2024-0009373</meta:user-defined>
    <meta:user-defined meta:name="DCTERMS.W3CDTF/DCTERMS.available">2024-06-12</meta:user-defined>
    <meta:user-defined meta:name="DCTERMS.W3CDTF/OVERHEIDop.jaargang">2024</meta:user-defined>
    <meta:user-defined meta:name="OVERHEIDop.publicationIssue">254410</meta:user-defined>
    <meta:user-defined meta:name="OVERHEIDop.GmbID/DC.identifier">gmb-2024-254410</meta:user-defined>
    <meta:user-defined meta:name="OVERHEIDop.versieInformatie"/>
  </office:meta>
</office:document-meta>
</file>