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983883022i5ec9b4c5-de9f-495e-ab4d-a729c7980fe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Balboastraat 52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meter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Balboastraat 52 (parkeervaknummers 118625486913 en 118628486914)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78.80943396226414mm"><draw:image xlink:href="Pictures/Afbeelding983883022i5ec9b4c5-de9f-495e-ab4d-a729c7980fef.png" xlink:type="simple"/></draw:frame></text:p>
            </text:section></draw:text-box></draw:frame>
          </text:p>
            <text:p text:style-name="common-al">Amsterdam, 12 juni 2024</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4361</text:span><text:line-break/><text:date style:data-style-name="dag" text:fixed="true" text:date-value="2024-06-14"/><text:line-break/><text:date style:data-style-name="jaar" text:fixed="true" text:date-value="2024-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4361</text:span><text:date style:data-style-name="nicedate" text:fixed="true" text:date-value="2024-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4361</text:span><text:date style:data-style-name="nicedate" text:fixed="true" text:date-value="2024-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8/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Balboastraat 52 aanleg elektrische oplaadplaats - Balboastraat 5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Balboastraat 52 aanleg elektrische oplaadplaats</meta:user-defined>
    <meta:user-defined meta:name="OVERHEIDop.verkeersbordcode">E8c</meta:user-defined>
    <dc:language>nl</dc:language>
    <meta:user-defined meta:name="OVERHEIDop.locatietype/OVERHEIDop.gebiedsmarkering">Adres</meta:user-defined>
    <meta:user-defined meta:name="DC.title">Amsterdam West, verkeersbesluit Balboastraat 52 aanleg elektrische oplaadplaats</meta:user-defined>
    <meta:user-defined meta:name="DCTERMS.W3CDTF/DCTERMS.available">2024-06-14</meta:user-defined>
    <meta:user-defined meta:name="DCTERMS.W3CDTF/OVERHEIDop.jaargang">2024</meta:user-defined>
    <meta:user-defined meta:name="OVERHEIDop.publicationIssue">254361</meta:user-defined>
    <meta:user-defined meta:name="OVERHEIDop.GmbID/DC.identifier">gmb-2024-254361</meta:user-defined>
    <meta:user-defined meta:name="OVERHEIDop.versieInformatie"/>
  </office:meta>
</office:document-meta>
</file>