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ierambachtsstraat 28 A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</text:p>
            <text:p text:style-name="common-al">Vierambachtsstraat 28 A02, 3023AN, maken van een appartement op de derde verdieping (aanvraagdatum 05-06-2024, dossiernummer OMV.24.06.00057)</text:p>
            <text:p text:style-name="common-al">Informatie aangevraagde vergunningen.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53983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983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983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Vierambachtsstraat 28 A02</meta:user-defined>
    <meta:user-defined meta:name="DCTERMS.W3CDTF/DCTERMS.available">2024-06-12</meta:user-defined>
    <meta:user-defined meta:name="DCTERMS.W3CDTF/OVERHEIDop.jaargang">2024</meta:user-defined>
    <meta:user-defined meta:name="OVERHEIDop.publicationIssue">253983</meta:user-defined>
    <meta:user-defined meta:name="OVERHEIDop.GmbID/DC.identifier">gmb-2024-253983</meta:user-defined>
    <meta:user-defined meta:name="OVERHEIDop.versieInformatie"/>
  </office:meta>
</office:document-meta>
</file>